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zcionka tekstu podstawowego" svg:font-family="&quot;Czcionka tekstu podstawowego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2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3" style:family="table-cell" style:parent-style-name="Normalny_32_2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4" style:family="table-cell" style:parent-style-name="Normalny_32_2" style:data-style-name="N0">
      <style:table-cell-properties style:vertical-align="automatic" fo:wrap-option="wrap" fo:background-color="transparent" style:cell-protect="protected"/>
      <style:text-properties style:font-name="Calibri" style:font-name-asian="Calibri" style:font-name-complex="Calibri"/>
    </style:style>
    <style:style style:name="ce5" style:family="table-cell" style:parent-style-name="Normalny_32_2" style:data-style-name="N12">
      <style:table-cell-properties style:vertical-align="automatic" fo:background-color="transparent" style:cell-protect="protected"/>
      <style:text-properties style:font-name="Calibri" style:font-name-asian="Calibri" style:font-name-complex="Calibri"/>
    </style:style>
    <style:style style:name="ce6" style:family="table-cell" style:parent-style-name="Normalny_32_2" style:data-style-name="N12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7" style:family="table-cell" style:parent-style-name="Normalny_32_2" style:data-style-name="N0">
      <style:table-cell-properties fo:border="thin solid #000000" style:vertical-align="middle" fo:wrap-option="wrap" fo:background-color="#C3D69B" style:cell-protect="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8" style:family="table-cell" style:parent-style-name="Normalny_32_2" style:data-style-name="N12">
      <style:table-cell-properties fo:border="thin solid #000000" style:vertical-align="middle" fo:wrap-option="wrap" fo:background-color="#C3D69B" style:cell-protect="protected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9" style:family="table-cell" style:parent-style-name="Normalny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10" style:family="table-cell" style:parent-style-name="Normalny_32_2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1" style:family="table-cell" style:parent-style-name="Normalny_32_2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2" style:family="table-cell" style:parent-style-name="Normalny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Calibri" style:font-name-asian="Calibri" style:font-name-complex="Calibri"/>
    </style:style>
    <style:style style:name="ce13" style:family="table-cell" style:parent-style-name="Normalny_32_2" style:data-style-name="N0">
      <style:table-cell-properties style:vertical-align="automatic" fo:wrap-option="wrap" fo:background-color="transparent" style:cell-protect="protected"/>
      <style:text-properties style:font-name="Calibri" style:font-name-asian="Calibri" style:font-name-complex="Calibri"/>
    </style:style>
    <style:style style:name="ce14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15" style:family="table-cell" style:parent-style-name="Normalny_32_2" style:data-style-name="N12">
      <style:table-cell-properties fo:border="thin solid #000000" style:vertical-align="top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6" style:family="table-cell" style:parent-style-name="Normalny_32_2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7" style:family="table-cell" style:parent-style-name="Normalny_32_2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e18" style:family="table-cell" style:parent-style-name="Normalny_32_2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Calibri" style:font-name-asian="Calibri" style:font-name-complex="Calibri"/>
    </style:style>
    <style:style style:name="co1" style:family="table-column">
      <style:table-column-properties fo:break-before="auto" style:column-width="6.77333333333333cm"/>
    </style:style>
    <style:style style:name="co2" style:family="table-column">
      <style:table-column-properties fo:break-before="auto" style:column-width="7.540625cm"/>
    </style:style>
    <style:style style:name="co3" style:family="table-column">
      <style:table-column-properties fo:break-before="auto" style:column-width="10.5039583333333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1.64041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pr__1%" table:style-name="ta1">
        <table:table-column table:style-name="co1" table:default-cell-style-name="ce16"/>
        <table:table-column table:style-name="co2" table:default-cell-style-name="ce3"/>
        <table:table-column table:style-name="co3" table:default-cell-style-name="ce16"/>
        <table:table-column table:style-name="co4" table:default-cell-style-name="ce3"/>
        <table:table-column table:style-name="co5" table:number-columns-repeated="16380" table:default-cell-style-name="ce3"/>
        <table:table-row table:style-name="ro1">
          <table:table-cell office:value-type="string" table:style-name="ce7">
            <text:p>numer dokumentu</text:p>
          </table:table-cell>
          <table:table-cell office:value-type="string" table:style-name="ce7">
            <text:p>komu</text:p>
          </table:table-cell>
          <table:table-cell office:value-type="string" table:style-name="ce7">
            <text:p>za co</text:p>
          </table:table-cell>
          <table:table-cell office:value-type="string" table:style-name="ce8">
            <text:p>kwota</text:p>
          </table:table-cell>
          <table:table-cell table:number-columns-repeated="16380" table:style-name="ce9"/>
        </table:table-row>
        <table:table-row table:style-name="ro1">
          <table:table-cell office:value-type="string" table:style-name="ce10">
            <text:p>Faktura VAT nr 11-125788-01190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1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w Warszawie w styczniu 2019 r.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zaliczkowy 1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zaliczka na media w biurze w Warszawie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ZBiLK/19/F/R-LU/000635<text:s/></text:p>
          </table:table-cell>
          <table:table-cell office:value-type="string" table:style-name="ce10">
            <text:p>Gmina Miasto Szczecin</text:p>
          </table:table-cell>
          <table:table-cell office:value-type="string" table:style-name="ce10">
            <text:p>czynsz za wynajem biura w Szczecinie</text:p>
          </table:table-cell>
          <table:table-cell office:value-type="currency" office:value="447.73" table:style-name="ce15">
            <text:p>447,73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II SAB/Gd 70/18 (parafia w Niestępowie - cmentarz)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746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arafia Legionowo (cmentarze) wpis od skargi na bezczyn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546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Nowoczesna (wyciągi za 2017 r.) opłata kancelaryjna za odpis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Rz 1360/17</text:p>
          </table:table-cell>
          <table:table-cell office:value-type="string" table:style-name="ce10">
            <text:p>WSA w Rzeszowie</text:p>
          </table:table-cell>
          <table:table-cell office:value-type="string" table:style-name="ce10">
            <text:p>Nadleśnictwo Narol (indywidualni odbiorcy drewna 2015-2017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812310082599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/text:p>
          </table:table-cell>
          <table:table-cell office:value-type="currency" office:value="73.8" table:style-name="ce15">
            <text:p>73,8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00147024653/OPR/01/2019</text:p>
          </table:table-cell>
          <table:table-cell office:value-type="string" table:style-name="ce10">
            <text:p>UPC Polska</text:p>
          </table:table-cell>
          <table:table-cell office:value-type="string" table:style-name="ce10">
            <text:p>internet w biurze w Szczecinie</text:p>
          </table:table-cell>
          <table:table-cell office:value-type="currency" office:value="92.25" table:style-name="ce15">
            <text:p>92,25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01/19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telefon stacjonarny w biurze w Warszawie</text:p>
          </table:table-cell>
          <table:table-cell office:value-type="currency" office:value="50" table:style-name="ce15">
            <text:p>5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035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J. S. - Komunikacja Miejska Łomianki (lista pracowników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11/19</text:p>
          </table:table-cell>
          <table:table-cell office:value-type="string" table:style-name="ce10">
            <text:p>Art. Serwis Artur Kuczer</text:p>
          </table:table-cell>
          <table:table-cell office:value-type="string" table:style-name="ce10">
            <text:p>wydruki w biurze w Warszawie</text:p>
          </table:table-cell>
          <table:table-cell office:value-type="currency" office:value="301.35000000000002" table:style-name="ce15">
            <text:p>301,35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331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inisterstwo Kultury i Dziedzictwa Narodowego (nagrody 2017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sprawy: I OSK 2721/16</text:p>
          </table:table-cell>
          <table:table-cell office:value-type="string" table:style-name="ce10">
            <text:p>Prawo i Sprawiedliwość</text:p>
          </table:table-cell>
          <table:table-cell office:value-type="string" table:style-name="ce10">
            <text:p>Zwrot kosztów postępowania sądowego<text:s/></text:p>
          </table:table-cell>
          <table:table-cell office:value-type="currency" office:value="240" table:style-name="ce15">
            <text:p>24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KP 2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przeprowadzenie szkoleń nt. dostępu do IP i praw obywatelskich w Lubartowie i Lublinie</text:p>
          </table:table-cell>
          <table:table-cell office:value-type="currency" office:value="529.33000000000004" table:style-name="ce15">
            <text:p>529,33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V SO/Po 28/18</text:p>
          </table:table-cell>
          <table:table-cell office:value-type="string" table:style-name="ce10">
            <text:p>WSA w Poznaniu</text:p>
          </table:table-cell>
          <table:table-cell office:value-type="string" table:style-name="ce10">
            <text:p>Parafia w Jelonku (cmentarze) wpis od wniosku o wymierzenie grzywny - zwrot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939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TVP (autorzy pasków informacyjnych) opłata kancelaryjna za odpis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003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KP (umowy kredytowe) opłata kancelaryjna za odpis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/1/2019<text:s/></text:p>
          </table:table-cell>
          <table:table-cell office:value-type="string" table:style-name="ce10">
            <text:p>Kancelaria Adwokacka Marcin Józwik</text:p>
          </table:table-cell>
          <table:table-cell office:value-type="string" table:style-name="ce10">
            <text:p>zastępstwo procesowe w sprawie II SA/Wa 1203/17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2/01/2019<text:s/>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</text:p>
          </table:table-cell>
          <table:table-cell office:value-type="currency" office:value="2450" table:style-name="ce15">
            <text:p>2 4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wynagrodzenie</text:p>
          </table:table-cell>
          <table:table-cell office:value-type="currency" office:value="6139.38" table:style-name="ce15">
            <text:p>6 139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wynagrodzenie</text:p>
          </table:table-cell>
          <table:table-cell office:value-type="currency" office:value="6592.25" table:style-name="ce15">
            <text:p>6 592,25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wynagrodzenie</text:p>
          </table:table-cell>
          <table:table-cell office:value-type="currency" office:value="1564.94" table:style-name="ce15">
            <text:p>1 564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wynagrodzenie</text:p>
          </table:table-cell>
          <table:table-cell office:value-type="currency" office:value="4694.82" table:style-name="ce15">
            <text:p>4 694,82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234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iS (wyciągi i uchwały 09.17-02.18) <text:s/>opłata kancelaryjna za odpis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546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Nowoczesna (wyciągi 2017) wpis sądowy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234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iS (wyciągi i uchwały 09.17-02.18) <text:s/>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Gd 457/16</text:p>
          </table:table-cell>
          <table:table-cell office:value-type="string" table:style-name="ce10">
            <text:p>WSA w Gdańsku</text:p>
          </table:table-cell>
          <table:table-cell office:value-type="string" table:style-name="ce10">
            <text:p>SKO Gdańsk (marszałek pomorski nagrody 2015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02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S (algorytm losowania sędziów) <text:s/>opłata kancelaryjna za odpis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2376/16</text:p>
          </table:table-cell>
          <table:table-cell office:value-type="string" table:style-name="ce10">
            <text:p>KUKE S.A.</text:p>
          </table:table-cell>
          <table:table-cell office:value-type="string" table:style-name="ce10">
            <text:p>Zwrot kosztów postępowania<text:s/></text:p>
          </table:table-cell>
          <table:table-cell office:value-type="currency" office:value="500" table:style-name="ce15">
            <text:p>5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nota księgowa nr 1176/2135/2018</text:p>
          </table:table-cell>
          <table:table-cell office:value-type="string" table:style-name="ce10">
            <text:p>Monetia Sp. z o. o.</text:p>
          </table:table-cell>
          <table:table-cell office:value-type="string" table:style-name="ce10">
            <text:p>znaki sądowe <text:s/>- akt oskarżenia przeciwko Marszałkowi Sejmu (wstęp do Sejmu czarnego prostestu) - skarżąca 1</text:p>
          </table:table-cell>
          <table:table-cell office:value-type="currency" office:value="300" table:style-name="ce15">
            <text:p>3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nota księgowa nr 1138/2135/2018</text:p>
          </table:table-cell>
          <table:table-cell office:value-type="string" table:style-name="ce10">
            <text:p>Monetia Sp. z o. o.</text:p>
          </table:table-cell>
          <table:table-cell office:value-type="string" table:style-name="ce10">
            <text:p>znaki sądowe <text:s/>- akt oskarżenia przeciwko Marszałkowi Sejmu (wstęp do Sejmu czarnego prostestu) - skarżąca 2</text:p>
          </table:table-cell>
          <table:table-cell office:value-type="currency" office:value="300" table:style-name="ce15">
            <text:p>3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aragon nr 04307701591407</text:p>
          </table:table-cell>
          <table:table-cell office:value-type="string" table:style-name="ce10">
            <text:p>Kasa Sądu Praga Płn.</text:p>
          </table:table-cell>
          <table:table-cell office:value-type="string" table:style-name="ce10">
            <text:p>znaki sądowe <text:s/>- akt oskarżenia przeciwko Marszałkowi Sejmu (wstęp do Sejmu czarnego prostestu) - skarżąca 3</text:p>
          </table:table-cell>
          <table:table-cell office:value-type="currency" office:value="300" table:style-name="ce15">
            <text:p>3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nota księgowa 37/2135/2019</text:p>
          </table:table-cell>
          <table:table-cell office:value-type="string" table:style-name="ce10">
            <text:p>Monetia Sp. z o. o.</text:p>
          </table:table-cell>
          <table:table-cell office:value-type="string" table:style-name="ce10">
            <text:p>znaki sądowe <text:s/>- akt oskarżenia przeciwko Marszałkowi Sejmu (wstęp do Sejmu czarnego prostestu) - skarżąca 4</text:p>
          </table:table-cell>
          <table:table-cell office:value-type="currency" office:value="300" table:style-name="ce15">
            <text:p>3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paragon nr 04371201040260</text:p>
          </table:table-cell>
          <table:table-cell office:value-type="string" table:style-name="ce10">
            <text:p>Kasa Sądu Praga Płn.</text:p>
          </table:table-cell>
          <table:table-cell office:value-type="string" table:style-name="ce10">
            <text:p>znaki sądowe <text:s/>- akt oskarżenia przeciwko Marszałkowi Sejmu (wstęp do Sejmu czarnego prostestu) - skarżąca 5</text:p>
          </table:table-cell>
          <table:table-cell office:value-type="currency" office:value="300" table:style-name="ce15">
            <text:p>3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007/01/2019</text:p>
          </table:table-cell>
          <table:table-cell office:value-type="string" table:style-name="ce10">
            <text:p>Taxus Anna Pyrz</text:p>
          </table:table-cell>
          <table:table-cell office:value-type="string" table:style-name="ce10">
            <text:p>usługi księgowe</text:p>
          </table:table-cell>
          <table:table-cell office:value-type="currency" office:value="1050" table:style-name="ce15">
            <text:p>1 0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1-102236-02194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ZBiLK/19/F/R-LU/001585</text:p>
          </table:table-cell>
          <table:table-cell office:value-type="string" table:style-name="ce10">
            <text:p>Gmina Miasto Szczecin</text:p>
          </table:table-cell>
          <table:table-cell office:value-type="string" table:style-name="ce10">
            <text:p>czynsz za wynajem biura w Szczecinie</text:p>
          </table:table-cell>
          <table:table-cell office:value-type="currency" office:value="447.73" table:style-name="ce15">
            <text:p>447,73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19/02/077716/SP/2</text:p>
          </table:table-cell>
          <table:table-cell office:value-type="string" table:style-name="ce10">
            <text:p>Solid Security</text:p>
          </table:table-cell>
          <table:table-cell office:value-type="string" table:style-name="ce10">
            <text:p>ochrona biura w Warszawie</text:p>
          </table:table-cell>
          <table:table-cell office:value-type="currency" office:value="64.14" table:style-name="ce15">
            <text:p>64,1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01310082126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/text:p>
          </table:table-cell>
          <table:table-cell office:value-type="currency" office:value="73.8" table:style-name="ce15">
            <text:p>73,8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00147120115/OPR/02/2019</text:p>
          </table:table-cell>
          <table:table-cell office:value-type="string" table:style-name="ce10">
            <text:p>UPC Polska</text:p>
          </table:table-cell>
          <table:table-cell office:value-type="string" table:style-name="ce10">
            <text:p>internet w biurze w Szczecinie</text:p>
          </table:table-cell>
          <table:table-cell office:value-type="currency" office:value="92.25" table:style-name="ce15">
            <text:p>92,25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02/19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telefon stacjonarny w biurze w Warszawie</text:p>
          </table:table-cell>
          <table:table-cell office:value-type="currency" office:value="50.74" table:style-name="ce15">
            <text:p>50,7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2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w Warszawie w lutym 2019 r.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1519038403</text:p>
          </table:table-cell>
          <table:table-cell office:value-type="string" table:style-name="ce10">
            <text:p>Wolters Kluwer Polska Sp. z o. o.</text:p>
          </table:table-cell>
          <table:table-cell office:value-type="string" table:style-name="ce10">
            <text:p>opłata za 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V SAB/Gl 140/18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A. J-P - Dyrektor ZSS nr 3 w Chorzowie - <text:s/>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7/UZ14a/2018</text:p>
          </table:table-cell>
          <table:table-cell office:value-type="string" table:style-name="ce10">
            <text:p>Ewa Newelska</text:p>
          </table:table-cell>
          <table:table-cell office:value-type="string" table:style-name="ce10">
            <text:p>porządkowanie i archiwizacja korespondencji i spraw sądowych prowadzonych przez Zleceniodawcę - 62 godziny</text:p>
          </table:table-cell>
          <table:table-cell office:value-type="currency" office:value="1240" table:style-name="ce15">
            <text:p>1 24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Sz 1068/18</text:p>
          </table:table-cell>
          <table:table-cell office:value-type="string" table:style-name="ce10">
            <text:p>WSA w Szczecinie</text:p>
          </table:table-cell>
          <table:table-cell office:value-type="string" table:style-name="ce10">
            <text:p>Nadleśnictwo Gryfice (indywidualni odbiorcy drewna 2015-17) <text:s/>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V SAB/Gl 125/18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A. J-P - Dyrektor ZSS nr 3 w Chorzowie - <text:s/>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468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SZ (ekspertyzy ws. wyboru przewodniczącego Rady UE) - opłat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Kr 158/18</text:p>
          </table:table-cell>
          <table:table-cell office:value-type="string" table:style-name="ce10">
            <text:p>WSA w Krakowie</text:p>
          </table:table-cell>
          <table:table-cell office:value-type="string" table:style-name="ce10">
            <text:p>M. H. - Trasa Łagiewnicka (nagrody, pensje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43/19</text:p>
          </table:table-cell>
          <table:table-cell office:value-type="string" table:style-name="ce10">
            <text:p>Art. Serwis Artur Kuczer</text:p>
          </table:table-cell>
          <table:table-cell office:value-type="string" table:style-name="ce10">
            <text:p>wydruki w biurze w Warszawie</text:p>
          </table:table-cell>
          <table:table-cell office:value-type="currency" office:value="261.07" table:style-name="ce15">
            <text:p>261,07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77/19</text:p>
          </table:table-cell>
          <table:table-cell office:value-type="string" table:style-name="ce10">
            <text:p>WSA w Warszawie</text:p>
          </table:table-cell>
          <table:table-cell office:value-type="string" table:style-name="ce18">
            <text:p>Krajowa Komisja Etyczna ds. Doświadczeń na Zwierzętach (dokumenty kandydatów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8/UZ9/2017</text:p>
          </table:table-cell>
          <table:table-cell office:value-type="string" table:style-name="ce10">
            <text:p>Michał Zaremba</text:p>
          </table:table-cell>
          <table:table-cell office:value-type="string" table:style-name="ce10">
            <text:p>doradztwo prawne w zakresie dip oraz praw mieszkańców dla klientów poradni prowadzonej przez Zleceniodawcę - 30 godzin</text:p>
          </table:table-cell>
          <table:table-cell office:value-type="currency" office:value="782.42" table:style-name="ce15">
            <text:p>782,42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11/UZ4/2018<text:s/></text:p>
          </table:table-cell>
          <table:table-cell office:value-type="string" table:style-name="ce10">
            <text:p>Szymon Dubiel</text:p>
          </table:table-cell>
          <table:table-cell office:value-type="string" table:style-name="ce10">
            <text:p>wsparcie w prowadzonych sprawach i poradnictwie - 5 godzin</text:p>
          </table:table-cell>
          <table:table-cell office:value-type="currency" office:value="99" table:style-name="ce15">
            <text:p>99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007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inister Finansów (nagrody 2017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V SA/Po 477/16</text:p>
          </table:table-cell>
          <table:table-cell office:value-type="string" table:style-name="ce10">
            <text:p>WSA w Poznaniu</text:p>
          </table:table-cell>
          <table:table-cell office:value-type="string" table:style-name="ce10">
            <text:p>UM w Koninie (nagrody 2014) zaległy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171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 Holding Obronny (nagrody i premie 2017 i 2018) wpis od skargi na bezczynność z dnia 12.02.2019 r.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159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wszechna Kasa Oszczędności (nagrody i premie 2017 i 2018) wpis od skargi na bezczynność z dnia 12.02.2019 r.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203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Orlen (nagrody i premie 2017 i 2018) wpis od skargi na bezczynność z dnia 12.02.2019 r.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148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e Radio (nagrody i premie 2017 i 2018) wpis od skargi na bezczynność z dnia 12.02.2019 r.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156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czta Polska (nagrody i premie 2017 i 2018) wpis od skargi na bezczynność z dnia 12.02.2019 r.<text:s text:c="2"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158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GNiG (nagrody i premie 2017 i 2018) wpis od skargi na bezczynność z dnia 12.02.2019 r.<text:s text:c="2"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Wa 145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 Fundusz Rozwoju (nagrody i premie 2017 i 2018) wpis od skargi na bezczynność z dnia 12.02.2019 r.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189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ZU (nagrody i premie 2017 i 2018) wpis od skargi na bezczynność z dnia 12.02.2019 r.<text:s text:c="2"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_Wa 143_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KP (nagrody i premie 2017 i 2018) wpis od skargi na bezczynność z dnia 12.02.2019 r.<text:s text:c="2"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V SAB/Gl 31/19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Katowicki Holding Węglowy (nagrody i premie 2017 i 2018) wpis od skargi na bezczynność z dnia 12.02.2019 r.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7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B/Wa 697/18</text:p>
          </table:table-cell>
          <table:table-cell office:value-type="currency" office:value="480" table:style-name="ce15">
            <text:p>480,00 zł</text:p>
          </table:table-cell>
          <table:table-cell table:number-columns-repeated="16380" table:style-name="ce11"/>
        </table:table-row>
        <table:table-row table:style-name="ro1">
          <table:table-cell office:value-type="string" table:style-name="ce10">
            <text:p>Faktura VAT nr 8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B/Wa 988/18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9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B/Wa 371/17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0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B/Wa 220/17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1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B/Wa 560/17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466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Narodowy Bank Polski (nagrody 2014-2018 i umowy 2018) wpis od skargi na decyzję<text:s text:c="2"/>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Łd 14/19</text:p>
          </table:table-cell>
          <table:table-cell office:value-type="string" table:style-name="ce10">
            <text:p>WSA w Łodzi</text:p>
          </table:table-cell>
          <table:table-cell office:value-type="string" table:style-name="ce17">
            <text:p>Centrum Egzaminów Medycznych w Łodzi (pytania testowe z LEK, LDEK i PES w 2018 r.) wpis od skargi na bezczynność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213/19</text:p>
          </table:table-cell>
          <table:table-cell office:value-type="string" table:style-name="ce10">
            <text:p>WSA w Warszawie</text:p>
          </table:table-cell>
          <table:table-cell office:value-type="string" table:style-name="ce18">
            <text:p>Naczelna Rada Adwokacka (wynagrodzenia osób funkcyjnych 2017) wpis do skargi na bezczynność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199/19</text:p>
          </table:table-cell>
          <table:table-cell office:value-type="string" table:style-name="ce10">
            <text:p>WSA w Warszawie</text:p>
          </table:table-cell>
          <table:table-cell office:value-type="string" table:style-name="ce18">
            <text:p>Agencja Rozwoju Przemysłu (nagrody i premie 2017 i 2018) wpis od skargi na bezczynność z dnia 22.02.2019 r.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177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Giełda Papierów Wartościowych (nagrody i premie 2017 i 2018) wpis od skargi na bezczynność z dnia 22.02.2019 r.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431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e Linie Kolejowe (nagrody i premie 2017 i 2018) wpis od skargi na decyzję znak IBZ2d-051-1003/18<text:s/>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/Wa 481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na decyzję znak TVP/BSK/027-5/2019(6). Telewizja Polska (nagrody i premie 2017 i 2018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VIII SAB/Wa 10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na bezczynność z dnia 22.02.2019 r. Polska Grupa Zbrojeniowa (nagrody i premie 2017 i 2018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Bd 13/19</text:p>
          </table:table-cell>
          <table:table-cell office:value-type="string" table:style-name="ce10">
            <text:p>WSA w Bydgoszczy</text:p>
          </table:table-cell>
          <table:table-cell office:value-type="string" table:style-name="ce10">
            <text:p>wpis od skargi na bezczynność z dnia 22.02.2019 r. Krajowa Spółka Cukrowa (nagrody i premie 2017 i 2018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Kr 59/19</text:p>
          </table:table-cell>
          <table:table-cell office:value-type="string" table:style-name="ce10">
            <text:p>WSA w Krakowie</text:p>
          </table:table-cell>
          <table:table-cell office:value-type="string" table:style-name="ce10">
            <text:p>wpis od skargi na bezczynność z dnia 22.02.2019 r. Grupa Azoty (nagrody i premie 2017 i 2018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V SAB/Gl 33/19 zmiana sygnatury na III SAB/Gl 16/19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wpis od skargi na bezczynność z dnia 22.02.2019 r. Jastrzębska Spółka Węglowa (nagrody i premie 2017 i 2018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V SA/Gl 176/19 &gt; zmiana sygnatury na III SA/Gl 442/19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wpis od skargi na decyzję znak <text:s/>OP/AB/2019/01/08 Węglokoks (nagrody ipremie 2017 i 2018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V SAB/Wr 36/19</text:p>
          </table:table-cell>
          <table:table-cell office:value-type="string" table:style-name="ce10">
            <text:p>WSA we Wrocławiu</text:p>
          </table:table-cell>
          <table:table-cell office:value-type="string" table:style-name="ce10">
            <text:p>wpis od skargi na bezczynność z dnia 22.02.2019 r. KGHM Polska Miedź (nagrody i premie 2017 i 2018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3/02/2019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</text:p>
          </table:table-cell>
          <table:table-cell office:value-type="currency" office:value="2450" table:style-name="ce15">
            <text:p>2 4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2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wynagrodzenie</text:p>
          </table:table-cell>
          <table:table-cell office:value-type="currency" office:value="6139.38" table:style-name="ce15">
            <text:p>6 139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2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wynagrodzenie</text:p>
          </table:table-cell>
          <table:table-cell office:value-type="currency" office:value="842.65999999999985" table:style-name="ce15">
            <text:p>842,6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2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wynagrodzenie</text:p>
          </table:table-cell>
          <table:table-cell office:value-type="currency" office:value="1564.94" table:style-name="ce15">
            <text:p>1 564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2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wynagrodzenie</text:p>
          </table:table-cell>
          <table:table-cell office:value-type="currency" office:value="4694.82" table:style-name="ce15">
            <text:p>4 694,82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939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TVP Info (autorzy pasków informacyjnych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179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inisterstwo Sprawiedliwości (nagrody 11.16-03.17) opłata kancelaryjna za odpis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Gd 40/19</text:p>
          </table:table-cell>
          <table:table-cell office:value-type="string" table:style-name="ce10">
            <text:p>WSA w Gdańsku</text:p>
          </table:table-cell>
          <table:table-cell office:value-type="string" table:style-name="ce10">
            <text:p>Wpis od skargi na bezczynność Partii Wiosna Roberta Biedronia (wyciągi i wydatki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/01/2019<text:s/></text:p>
          </table:table-cell>
          <table:table-cell office:value-type="string" table:style-name="ce10">
            <text:p>Kancelaria Adwokacka Michał Kaliciński</text:p>
          </table:table-cell>
          <table:table-cell office:value-type="string" table:style-name="ce10">
            <text:p>zastępstwo procesowe w sprawie II SA/Wa 1327/17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19/03/071609/SP/2</text:p>
          </table:table-cell>
          <table:table-cell office:value-type="string" table:style-name="ce10">
            <text:p>Solid Security</text:p>
          </table:table-cell>
          <table:table-cell office:value-type="string" table:style-name="ce10">
            <text:p>ochrona biura w Warszawie</text:p>
          </table:table-cell>
          <table:table-cell office:value-type="currency" office:value="64.14" table:style-name="ce15">
            <text:p>64,1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1-112545-03190<text:s/>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ZBiLK/19/F/R-LU/002433</text:p>
          </table:table-cell>
          <table:table-cell office:value-type="string" table:style-name="ce10">
            <text:p>Gmina Miasto Szczecin</text:p>
          </table:table-cell>
          <table:table-cell office:value-type="string" table:style-name="ce10">
            <text:p>czynsz za wynajem biura w Szczecinie</text:p>
          </table:table-cell>
          <table:table-cell office:value-type="currency" office:value="447.73" table:style-name="ce15">
            <text:p>447,73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02280081270<text:s/>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/text:p>
          </table:table-cell>
          <table:table-cell office:value-type="currency" office:value="73.8" table:style-name="ce15">
            <text:p>73,8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<text:s/>300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skarga kasacyjna W. S.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3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w Warszawie w marcu 2019 r.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03/19<text:s/>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telefon stacjonarny w biurze w Warszawie</text:p>
          </table:table-cell>
          <table:table-cell office:value-type="currency" office:value="48.71" table:style-name="ce15">
            <text:p>48,71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V SAB/Wr 63/19</text:p>
          </table:table-cell>
          <table:table-cell office:value-type="string" table:style-name="ce10">
            <text:p>WSA we Wrocławiu</text:p>
          </table:table-cell>
          <table:table-cell office:value-type="string" table:style-name="ce10">
            <text:p>wpis od skargi na bezczynność burmistrza miasta Pieszyce (media samorządowe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Wa 211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na bezczynność Telewizji Polskiej (umowy i faktury - animacje Plastusie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Kr 66/19</text:p>
          </table:table-cell>
          <table:table-cell office:value-type="string" table:style-name="ce10">
            <text:p>WSA w Krakowie</text:p>
          </table:table-cell>
          <table:table-cell office:value-type="string" table:style-name="ce10">
            <text:p>wpis od skargi na bezczynność Burmistrza Miasta i Gminy Piwniczna Zdrój (jakość powietrza w uzdrowisku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V SAB/Wr 56/19</text:p>
          </table:table-cell>
          <table:table-cell office:value-type="string" table:style-name="ce10">
            <text:p>WSA we Wrocławiu</text:p>
          </table:table-cell>
          <table:table-cell office:value-type="string" table:style-name="ce10">
            <text:p>wpis od skargi na bezczynność Burmistrza Miasta i Gminy Niemcza (jakość powietrza w uzdrowisku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V SAB/Wr 59/19</text:p>
          </table:table-cell>
          <table:table-cell office:value-type="string" table:style-name="ce10">
            <text:p>WSA we Wrocławiu</text:p>
          </table:table-cell>
          <table:table-cell office:value-type="string" table:style-name="ce10">
            <text:p>wpis od skargi na bezczynność Burmistrza Miasta Duszniki Zdrój (jakość powietrza w uzdrowisku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Sz 24/19</text:p>
          </table:table-cell>
          <table:table-cell office:value-type="string" table:style-name="ce10">
            <text:p>WSA w Szczecinie</text:p>
          </table:table-cell>
          <table:table-cell office:value-type="string" table:style-name="ce10">
            <text:p>wpis od skargi na bezczynność Burmistrza Kamienia Pomorskiego (jakość powietrza w uzdrowisku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Gd 35/19</text:p>
          </table:table-cell>
          <table:table-cell office:value-type="string" table:style-name="ce10">
            <text:p>WSA w Gdańsku</text:p>
          </table:table-cell>
          <table:table-cell office:value-type="string" table:style-name="ce10">
            <text:p>wpis od skargi na bezczynność Burmistrza Ustki <text:s/>(jakość powietrza w uzdrowisku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Sz 1255/18<text:s/></text:p>
          </table:table-cell>
          <table:table-cell office:value-type="string" table:style-name="ce10">
            <text:p>WSA w Szczecinie</text:p>
          </table:table-cell>
          <table:table-cell office:value-type="string" table:style-name="ce10">
            <text:p>W. L. Izba Administracji Skarbowej w Szczecinie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096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SWiA (kalendarz 11.16-3.17) opłata kancelaryjna za odpis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455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SWiA (dotacje Ruska Bursa) opłata kancelaryjna za odpis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Bk 125/19</text:p>
          </table:table-cell>
          <table:table-cell office:value-type="string" table:style-name="ce10">
            <text:p>WSA w Białymstoku</text:p>
          </table:table-cell>
          <table:table-cell office:value-type="string" table:style-name="ce10">
            <text:p>Nadleśnictwo Białowieża (indywidualni odbiorcy drewna 2010-2016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2158/16</text:p>
          </table:table-cell>
          <table:table-cell office:value-type="string" table:style-name="ce10">
            <text:p>Miejski Zakład Komunikacji w Słupsku</text:p>
          </table:table-cell>
          <table:table-cell office:value-type="string" table:style-name="ce10">
            <text:p>Zwrot kosztów postępowania</text:p>
          </table:table-cell>
          <table:table-cell office:value-type="currency" office:value="300" table:style-name="ce15">
            <text:p>3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1519066617<text:s/></text:p>
          </table:table-cell>
          <table:table-cell office:value-type="string" table:style-name="ce10">
            <text:p>Wolters Kluwer Polska Sp. z o. o.</text:p>
          </table:table-cell>
          <table:table-cell office:value-type="string" table:style-name="ce10">
            <text:p>opłata za 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2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/Wa 351/18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3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/Wa 1012/18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4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 OSK 865/17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71/19<text:s/></text:p>
          </table:table-cell>
          <table:table-cell office:value-type="string" table:style-name="ce10">
            <text:p>Art. Serwis Artur Kuczer</text:p>
          </table:table-cell>
          <table:table-cell office:value-type="string" table:style-name="ce10">
            <text:p>wydruki w biurze w Warszawie</text:p>
          </table:table-cell>
          <table:table-cell office:value-type="currency" office:value="266.60000000000002" table:style-name="ce15">
            <text:p>266,6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9/UZ9/2017</text:p>
          </table:table-cell>
          <table:table-cell office:value-type="string" table:style-name="ce10">
            <text:p>Michał Zaremba</text:p>
          </table:table-cell>
          <table:table-cell office:value-type="string" table:style-name="ce10">
            <text:p>doradztwo prawne w zakresie dip oraz praw mieszkańców dla klientów poradni prowadzonej przez Zleceniodawcę - 40 godzin</text:p>
          </table:table-cell>
          <table:table-cell office:value-type="currency" office:value="1042.8599999999999" table:style-name="ce15">
            <text:p>1 042,86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8/UZ14a/2018</text:p>
          </table:table-cell>
          <table:table-cell office:value-type="string" table:style-name="ce10">
            <text:p>Ewa Newelska</text:p>
          </table:table-cell>
          <table:table-cell office:value-type="string" table:style-name="ce10">
            <text:p>analiza danych, doradztwo prawne, uzupełnianie baz danych - 62 godziny</text:p>
          </table:table-cell>
          <table:table-cell office:value-type="currency" office:value="1240" table:style-name="ce15">
            <text:p>1 24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V SAB/Gl 43/19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wpis od skargi na bezczynność z dnia 12.03.2019 r. Tauron Polska Energia (nagrody i premie 2017 i 2018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Wa 222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na bezczynność z dnia 11.03.2019 r. Polska Agencja Prasowa (nagrody i premie 2017 i 2018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Sz 1083/18<text:s/></text:p>
          </table:table-cell>
          <table:table-cell office:value-type="string" table:style-name="ce10">
            <text:p>WSA w Szczecinie</text:p>
          </table:table-cell>
          <table:table-cell office:value-type="string" table:style-name="ce10">
            <text:p>Prezes Sądu Apelacyjnego w Szczecinie (sprawa policka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124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S (oddelegowanie pracowników sądów) wpis od skargi na bezczyn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/Wa 727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na decyzję z dnia 15.03.2019 r. UKSW (projekt Model regulacji jawności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/Wa 684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na decyzję z dnia 15.03.2019 r. PWPW (nagrody i premie 2017-2018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352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skarżący J. S.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624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skarżący J. S. wpis od skargi na bezczyn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669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rawo i Sprawiedliwość (wydatki 09.15-02.16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Gd 133/19<text:s/></text:p>
          </table:table-cell>
          <table:table-cell office:value-type="string" table:style-name="ce10">
            <text:p>WSA w Gdańsku</text:p>
          </table:table-cell>
          <table:table-cell office:value-type="string" table:style-name="ce10">
            <text:p>Energa (nagrody i premie 2017-18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Kr 97/19<text:s/></text:p>
          </table:table-cell>
          <table:table-cell office:value-type="string" table:style-name="ce10">
            <text:p>WSA w Krakowie</text:p>
          </table:table-cell>
          <table:table-cell office:value-type="string" table:style-name="ce18">
            <text:p>skarga L. K.na RB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Gd 290/19</text:p>
          </table:table-cell>
          <table:table-cell office:value-type="string" table:style-name="ce10">
            <text:p>WSA w Gdańsku</text:p>
          </table:table-cell>
          <table:table-cell office:value-type="string" table:style-name="ce10">
            <text:p>wpis od skargi na decyzję z dnia 21.03.2019 r. Gdańskie Autobusy i Tramwaje (loża VIP stadion Gdańsk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Sygnatura akt IV SAB/Wr 69/19</text:p>
          </table:table-cell>
          <table:table-cell office:value-type="string" table:style-name="ce10">
            <text:p>WSA we Wrocławiu</text:p>
          </table:table-cell>
          <table:table-cell office:value-type="string" table:style-name="ce10">
            <text:p>wpis do skargi na bezczynność z dnia 18.03.2019 r. Prezes SA we Wrocławiu (wynagrodzenia 09.2018-01.2019 - oddelegowanie pracowników do MS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2/03/2019<text:s/>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</text:p>
          </table:table-cell>
          <table:table-cell office:value-type="currency" office:value="2450" table:style-name="ce15">
            <text:p>2 4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03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wynagrodzenie</text:p>
          </table:table-cell>
          <table:table-cell office:value-type="currency" office:value="6139.38" table:style-name="ce15">
            <text:p>6 139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03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wynagrodzenie</text:p>
          </table:table-cell>
          <table:table-cell office:value-type="currency" office:value="6921.86" table:style-name="ce15">
            <text:p>6 921,8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03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wynagrodzenie</text:p>
          </table:table-cell>
          <table:table-cell office:value-type="currency" office:value="1564.94" table:style-name="ce15">
            <text:p>1 564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03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wynagrodzenie</text:p>
          </table:table-cell>
          <table:table-cell office:value-type="currency" office:value="4694.82" table:style-name="ce15">
            <text:p>4 694,82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615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KRS (spotkanie z kandydatami do SN 22.08) 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926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TVP (mechanizm do zatwierdzania tweetów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926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TVP (mechanizm do zatwierdzania tweetów) 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417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TVP (nagrody i premie 2017-18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02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inister Sprawiedliwości (algorytm losowania sędziów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150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Agencja Rozwoju Przemysłu (stocznia) wpis od skargi na bezczyn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Rz 23/19<text:s/></text:p>
          </table:table-cell>
          <table:table-cell office:value-type="string" table:style-name="ce10">
            <text:p>WSA w Rzeszowie</text:p>
          </table:table-cell>
          <table:table-cell office:value-type="string" table:style-name="ce10">
            <text:p>Okręgowa Rada Adwokacka w Rzeszowie (wynagrodzenia) wpis od skargi na bezczyn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91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Orlen (sponsoring i darowizny 2013-17) 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V SAB/Wr 77/19</text:p>
          </table:table-cell>
          <table:table-cell office:value-type="string" table:style-name="ce10">
            <text:p>WSA we Wrocławiu</text:p>
          </table:table-cell>
          <table:table-cell office:value-type="string" table:style-name="ce10">
            <text:p>wpis od skargi na bezczynność z dnia 28.03.2019 r. UM Wrocław (nagrody od 1.01.2018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Gd 49/19</text:p>
          </table:table-cell>
          <table:table-cell office:value-type="string" table:style-name="ce10">
            <text:p>WSA w Gdańsku</text:p>
          </table:table-cell>
          <table:table-cell office:value-type="string" table:style-name="ce10">
            <text:p>wpis od skargi na bezczynność 28.03.2019 r. Grupa LOTOS S.A. (nagrody i premie 2017 i 2018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020/02/2019</text:p>
          </table:table-cell>
          <table:table-cell office:value-type="string" table:style-name="ce10">
            <text:p>Taxus Anna Pyrz</text:p>
          </table:table-cell>
          <table:table-cell office:value-type="string" table:style-name="ce10">
            <text:p>usługi księgowe<text:s text:c="2"/></text:p>
          </table:table-cell>
          <table:table-cell office:value-type="currency" office:value="1050" table:style-name="ce15">
            <text:p>1 0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17/03-2019</text:p>
          </table:table-cell>
          <table:table-cell office:value-type="string" table:style-name="ce10">
            <text:p>Kancelaria Radcy Prawnego Izabela Kraśna</text:p>
          </table:table-cell>
          <table:table-cell office:value-type="string" table:style-name="ce10">
            <text:p>usługi prawne - wsparcie poradnictwa - 24 godziny</text:p>
          </table:table-cell>
          <table:table-cell office:value-type="currency" office:value="624" table:style-name="ce15">
            <text:p>624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32/03/2019</text:p>
          </table:table-cell>
          <table:table-cell office:value-type="string" table:style-name="ce10">
            <text:p>Taxus Anna Pyrz</text:p>
          </table:table-cell>
          <table:table-cell office:value-type="string" table:style-name="ce10">
            <text:p>usługi księgowe<text:s text:c="2"/></text:p>
          </table:table-cell>
          <table:table-cell office:value-type="currency" office:value="1050" table:style-name="ce15">
            <text:p>1 0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19/42/074069/SP/2</text:p>
          </table:table-cell>
          <table:table-cell office:value-type="string" table:style-name="ce10">
            <text:p>Solid Security</text:p>
          </table:table-cell>
          <table:table-cell office:value-type="string" table:style-name="ce10">
            <text:p>ochrona biura w Warszawie</text:p>
          </table:table-cell>
          <table:table-cell office:value-type="currency" office:value="64.14" table:style-name="ce15">
            <text:p>64,1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1-138727-04195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ZBiLK/19/F/R-LU/003252</text:p>
          </table:table-cell>
          <table:table-cell office:value-type="string" table:style-name="ce10">
            <text:p>Gmina Miasto Szczecin</text:p>
          </table:table-cell>
          <table:table-cell office:value-type="string" table:style-name="ce10">
            <text:p>czynsz za wynajem biura w Szczecinie</text:p>
          </table:table-cell>
          <table:table-cell office:value-type="currency" office:value="447.73" table:style-name="ce15">
            <text:p>447,73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4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w Warszawie w kwietniu 2019 r.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Zaliczka 2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media w biurze II kwartał ul. Ursynowska 22/2 Warszawa</text:p>
          </table:table-cell>
          <table:table-cell office:value-type="currency" office:value="2400" table:style-name="ce15">
            <text:p>2 4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03310081073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/text:p>
          </table:table-cell>
          <table:table-cell office:value-type="currency" office:value="73.8" table:style-name="ce15">
            <text:p>73,8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179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inisterstwo Sprawiedliwości (nagrody 11.16-03.17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614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Krajowa Rada Sądownictwa (spotkanie 20 i 21.08.17) opłat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539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NiSW (kandyd. KKE ds. dośw. na zwierzętach obecnej kadencji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O/Lu 37/18</text:p>
          </table:table-cell>
          <table:table-cell office:value-type="string" table:style-name="ce10">
            <text:p>WSA w Lublinie</text:p>
          </table:table-cell>
          <table:table-cell office:value-type="string" table:style-name="ce10">
            <text:p>Parafia w Skierbieszowie (cmentarze) opłat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Gd 728/15</text:p>
          </table:table-cell>
          <table:table-cell office:value-type="string" table:style-name="ce10">
            <text:p>WSA w Gdańsku</text:p>
          </table:table-cell>
          <table:table-cell office:value-type="string" table:style-name="ce10">
            <text:p>Miejski Zakład Komunikacji Słupsk (lista pracowników) opłata sądowa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142/17</text:p>
          </table:table-cell>
          <table:table-cell office:value-type="string" table:style-name="ce10">
            <text:p>Rządowe Centrum Legislacji</text:p>
          </table:table-cell>
          <table:table-cell office:value-type="string" table:style-name="ce10">
            <text:p>Zwrot kosztów postępowania kasacyjnego<text:s/></text:p>
          </table:table-cell>
          <table:table-cell office:value-type="currency" office:value="240" table:style-name="ce15">
            <text:p>24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04/19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telefon stacjonarny w biurze w Warszawie</text:p>
          </table:table-cell>
          <table:table-cell office:value-type="currency" office:value="51.11" table:style-name="ce15">
            <text:p>51,11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1519092916</text:p>
          </table:table-cell>
          <table:table-cell office:value-type="string" table:style-name="ce10">
            <text:p>Wolters Kluwer Polska Sp. z o. o.</text:p>
          </table:table-cell>
          <table:table-cell office:value-type="string" table:style-name="ce10">
            <text:p>opłata za 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468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SZ (ekspertyzy ws. wyboru przew. UE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283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z 10.04.2019 r. na bezczynność Centralnego Ośrodka Sportu (umowa na wydarzenie na torwarze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115/19</text:p>
          </table:table-cell>
          <table:table-cell office:value-type="string" table:style-name="ce10">
            <text:p>Art. Serwis Artur Kuczer</text:p>
          </table:table-cell>
          <table:table-cell office:value-type="string" table:style-name="ce10">
            <text:p>wydruki w biurze w Warszawie</text:p>
          </table:table-cell>
          <table:table-cell office:value-type="currency" office:value="277.37" table:style-name="ce15">
            <text:p>277,37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455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SWiA (dotacje Ruska Bursa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Sz 420/19</text:p>
          </table:table-cell>
          <table:table-cell office:value-type="string" table:style-name="ce10">
            <text:p>WSA w Szczecinie</text:p>
          </table:table-cell>
          <table:table-cell office:value-type="string" table:style-name="ce10">
            <text:p>wpis od skargi z 11.04.2019 r. na decyzję nr 1/IP/2019 Goleniowskie Wodociągi i Kanalizacja (wynagrodzenia zmienne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549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GNiG (PGNiG Technologie zarząd, kontrole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20/UZ9/2017</text:p>
          </table:table-cell>
          <table:table-cell office:value-type="string" table:style-name="ce10">
            <text:p>Michał Zaremba</text:p>
          </table:table-cell>
          <table:table-cell office:value-type="string" table:style-name="ce10">
            <text:p>doradztwo prawne w zakresie dip oraz praw mieszkańców dla klientów poradni prowadzonej przez Zleceniodawcę - 24 godziny</text:p>
          </table:table-cell>
          <table:table-cell office:value-type="currency" office:value="626.37" table:style-name="ce15">
            <text:p>626,37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3/UZ1/2018</text:p>
          </table:table-cell>
          <table:table-cell office:value-type="string" table:style-name="ce10">
            <text:p>Adam Dobrawy</text:p>
          </table:table-cell>
          <table:table-cell office:value-type="string" table:style-name="ce17">
            <text:p>dbanie o bezpieczeństwo cyfrowe i prace związane z zarządzaniem serwerami - 14 godzin</text:p>
          </table:table-cell>
          <table:table-cell office:value-type="currency" office:value="364" table:style-name="ce15">
            <text:p>364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9/UZ14a/2018</text:p>
          </table:table-cell>
          <table:table-cell office:value-type="string" table:style-name="ce10">
            <text:p>Ewa Newelska</text:p>
          </table:table-cell>
          <table:table-cell office:value-type="string" table:style-name="ce10">
            <text:p>analiza danych, doradztwo prawne, uzupełnianie baz danych - 62 godziny</text:p>
          </table:table-cell>
          <table:table-cell office:value-type="currency" office:value="1240" table:style-name="ce15">
            <text:p>1 24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2/04/2019<text:s/>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</text:p>
          </table:table-cell>
          <table:table-cell office:value-type="currency" office:value="2450" table:style-name="ce15">
            <text:p>2 4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4/2019</text:p>
          </table:table-cell>
          <table:table-cell office:value-type="string" table:style-name="ce10">
            <text:p>Agnieszka Zdanowicz</text:p>
          </table:table-cell>
          <table:table-cell office:value-type="string" table:style-name="ce10">
            <text:p>wynagrodzenie</text:p>
          </table:table-cell>
          <table:table-cell office:value-type="currency" office:value="1841.49" table:style-name="ce15">
            <text:p>1 841,4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4/2019</text:p>
          </table:table-cell>
          <table:table-cell office:value-type="string" table:style-name="ce10">
            <text:p>Joanna Gucman-Muż</text:p>
          </table:table-cell>
          <table:table-cell office:value-type="string" table:style-name="ce10">
            <text:p>wynagrodzenie</text:p>
          </table:table-cell>
          <table:table-cell office:value-type="currency" office:value="5148.3599999999997" table:style-name="ce15">
            <text:p>5 148,3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4/2019</text:p>
          </table:table-cell>
          <table:table-cell office:value-type="string" table:style-name="ce10">
            <text:p>Martyna Bójko</text:p>
          </table:table-cell>
          <table:table-cell office:value-type="string" table:style-name="ce10">
            <text:p>wynagrodzenie</text:p>
          </table:table-cell>
          <table:table-cell office:value-type="currency" office:value="3044.19" table:style-name="ce15">
            <text:p>3 044,1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4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wynagrodzenie</text:p>
          </table:table-cell>
          <table:table-cell office:value-type="currency" office:value="6088.38" table:style-name="ce15">
            <text:p>6 088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4/2019</text:p>
          </table:table-cell>
          <table:table-cell office:value-type="string" table:style-name="ce10">
            <text:p>Roksana Maślankiewicz</text:p>
          </table:table-cell>
          <table:table-cell office:value-type="string" table:style-name="ce10">
            <text:p>wynagrodzenie</text:p>
          </table:table-cell>
          <table:table-cell office:value-type="currency" office:value="2427.6799999999998" table:style-name="ce15">
            <text:p>2 427,6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4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wynagrodzenie</text:p>
          </table:table-cell>
          <table:table-cell office:value-type="currency" office:value="6864.36" table:style-name="ce15">
            <text:p>6 864,3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4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wynagrodzenie</text:p>
          </table:table-cell>
          <table:table-cell office:value-type="currency" office:value="1551.94" table:style-name="ce15">
            <text:p>1 551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4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wynagrodzenie</text:p>
          </table:table-cell>
          <table:table-cell office:value-type="currency" office:value="4655.82" table:style-name="ce15">
            <text:p>4 655,82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477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S (nagrody 2017) <text:s/>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542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Lux Veritatis (środki publiczne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V SA/Gl 992/18<text:s/>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Nadleśnictwo Kobiór (indywidualni odbiorcy drewna 2015-2017) 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Wa 372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z dnia 26.04.2019 r. na bezczynność Krajowej Rady Notarialnej (kwoty dla osób funkcyjnych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 OSK 1932/18</text:p>
          </table:table-cell>
          <table:table-cell office:value-type="string" table:style-name="ce10">
            <text:p>Samodzielny Publiczny ZOZ MSWiA w Zielonej Górze</text:p>
          </table:table-cell>
          <table:table-cell office:value-type="string" table:style-name="ce10">
            <text:p>Zwrot kosztów postępowania<text:s/></text:p>
          </table:table-cell>
          <table:table-cell office:value-type="currency" office:value="240" table:style-name="ce15">
            <text:p>24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V nr 046/04/2019</text:p>
          </table:table-cell>
          <table:table-cell office:value-type="string" table:style-name="ce10">
            <text:p>Taxus Anna Pyrz</text:p>
          </table:table-cell>
          <table:table-cell office:value-type="string" table:style-name="ce10">
            <text:p>usługi księgowe</text:p>
          </table:table-cell>
          <table:table-cell office:value-type="currency" office:value="1050" table:style-name="ce15">
            <text:p>1 0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24/04-2019</text:p>
          </table:table-cell>
          <table:table-cell office:value-type="string" table:style-name="ce10">
            <text:p>Kancelaria Radcy Prawnego Izabela Kraśna</text:p>
          </table:table-cell>
          <table:table-cell office:value-type="string" table:style-name="ce10">
            <text:p>usługi prawne - wsparcie poradnictwa <text:s/>- 30 godzin</text:p>
          </table:table-cell>
          <table:table-cell office:value-type="currency" office:value="780" table:style-name="ce15">
            <text:p>7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7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 OSK 1481/17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8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 OSK 1795/17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/Wa 1802/18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 OSK 171/17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1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/Wa 955/18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2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/Wa 1114/18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1-140403-05198<text:s/>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5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w Warszawie w maju 2019 r.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19/05/072561/SP/2</text:p>
          </table:table-cell>
          <table:table-cell office:value-type="string" table:style-name="ce10">
            <text:p>Solid Security</text:p>
          </table:table-cell>
          <table:table-cell office:value-type="string" table:style-name="ce10">
            <text:p>ochrona biura w Warszawie</text:p>
          </table:table-cell>
          <table:table-cell office:value-type="currency" office:value="64.14" table:style-name="ce15">
            <text:p>64,1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05/19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telefon stacjonarny w biurze w Warszawie</text:p>
          </table:table-cell>
          <table:table-cell office:value-type="currency" office:value="49.45" table:style-name="ce15">
            <text:p>49,45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04300080539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/text:p>
          </table:table-cell>
          <table:table-cell office:value-type="currency" office:value="73.8" table:style-name="ce15">
            <text:p>73,8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1519113052<text:s/></text:p>
          </table:table-cell>
          <table:table-cell office:value-type="string" table:style-name="ce10">
            <text:p>Wolters Kluwer Polska Sp. z o. o.</text:p>
          </table:table-cell>
          <table:table-cell office:value-type="string" table:style-name="ce10">
            <text:p>opłata za 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0/UZ14a/2018</text:p>
          </table:table-cell>
          <table:table-cell office:value-type="string" table:style-name="ce10">
            <text:p>Ewa Newelska</text:p>
          </table:table-cell>
          <table:table-cell office:value-type="string" table:style-name="ce10">
            <text:p>analiza danych, doradztwo prawne, uzupełnianie baz danych - 62 godziny</text:p>
          </table:table-cell>
          <table:table-cell office:value-type="currency" office:value="1240" table:style-name="ce15">
            <text:p>1 24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614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Krajowa Rada Sądownictwa (spotkanie z kandydatami do SN 20 i 21.08.17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137/19<text:s/></text:p>
          </table:table-cell>
          <table:table-cell office:value-type="string" table:style-name="ce10">
            <text:p>Art. Serwis Artur Kuczer</text:p>
          </table:table-cell>
          <table:table-cell office:value-type="string" table:style-name="ce10">
            <text:p>wydruki w biurze w Warszawie</text:p>
          </table:table-cell>
          <table:table-cell office:value-type="currency" office:value="298.89" table:style-name="ce15">
            <text:p>298,8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483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GNiG (nagrody i premie 2-17 i 2018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aktura VAT 45/FS/DSZ/05/2019<text:s/></text:p>
          </table:table-cell>
          <table:table-cell office:value-type="string" table:style-name="ce10">
            <text:p>Akademickie Inkubatory Przedsiębiorczości</text:p>
          </table:table-cell>
          <table:table-cell office:value-type="string" table:style-name="ce10">
            <text:p>przestrzeń coworkingowa w Szczecinie - miejsce pracy dla Szymona Osowskiego</text:p>
          </table:table-cell>
          <table:table-cell office:value-type="currency" office:value="430.5" table:style-name="ce15">
            <text:p>430,5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700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rezes NSA (skarga kasacyjna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096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SWiA (kalendarz 11.16-3.17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269/16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NiSW. (dok. zakwalif. kandyd. KKE ds.Dośw. na Zwierzętach 2015-19) <text:s/>opłaty sądowe (wcześniej nieuiszczone wpisy w sprawie)</text:p>
          </table:table-cell>
          <table:table-cell office:value-type="currency" office:value="300" table:style-name="ce15">
            <text:p>3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926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TVP (umowy na animację Plastusie w programie Minęła 20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408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na bezczynność z dnia 21.05.2019 r. Prokuratura Rejonowa w Gostyninie (informacje o postępowaniach wobec wójta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332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z dnia 21.05.2019 r. na decyzję Centralny Ośrodek Sportu (umowy na Konwencję na Hali Torwar z 3.02.2019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<text:s/>II SAB/Rz 57/19</text:p>
          </table:table-cell>
          <table:table-cell office:value-type="string" table:style-name="ce10">
            <text:p>WSA w Rzeszowie</text:p>
          </table:table-cell>
          <table:table-cell office:value-type="string" table:style-name="ce10">
            <text:p>wpis od skargi na bezczynność z dnia 21.05.2019 r. Okręgowa Rada Adwokacka w Rzeszowie (wynagrodzenia osób funkcyjnych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e Wrocławiu</text:p>
          </table:table-cell>
          <table:table-cell office:value-type="string" table:style-name="ce10">
            <text:p>wpis od skargi na bezczynność z dnia 21.05.2019 r. KWW <text:s/>Polska Fair Play Bezpartyjni Gwiazdowski (wydatki do 16.04.2019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5/2019</text:p>
          </table:table-cell>
          <table:table-cell office:value-type="string" table:style-name="ce10">
            <text:p>Agnieszka Zdanowicz</text:p>
          </table:table-cell>
          <table:table-cell office:value-type="string" table:style-name="ce10">
            <text:p>wynagrodzenie</text:p>
          </table:table-cell>
          <table:table-cell office:value-type="currency" office:value="1841.49" table:style-name="ce15">
            <text:p>1 841,4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5/2019</text:p>
          </table:table-cell>
          <table:table-cell office:value-type="string" table:style-name="ce10">
            <text:p>Joanna Gucman-Muż</text:p>
          </table:table-cell>
          <table:table-cell office:value-type="string" table:style-name="ce10">
            <text:p>wynagrodzenie</text:p>
          </table:table-cell>
          <table:table-cell office:value-type="currency" office:value="5148.3599999999997" table:style-name="ce15">
            <text:p>5 148,3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5/2019</text:p>
          </table:table-cell>
          <table:table-cell office:value-type="string" table:style-name="ce10">
            <text:p>Martyna Bójko</text:p>
          </table:table-cell>
          <table:table-cell office:value-type="string" table:style-name="ce10">
            <text:p>wynagrodzenie</text:p>
          </table:table-cell>
          <table:table-cell office:value-type="currency" office:value="3044.19" table:style-name="ce15">
            <text:p>3 044,1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5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wynagrodzenie</text:p>
          </table:table-cell>
          <table:table-cell office:value-type="currency" office:value="6088.38" table:style-name="ce15">
            <text:p>6 088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5/2019</text:p>
          </table:table-cell>
          <table:table-cell office:value-type="string" table:style-name="ce10">
            <text:p>Roksana Maślankiewicz</text:p>
          </table:table-cell>
          <table:table-cell office:value-type="string" table:style-name="ce10">
            <text:p>wynagrodzenie</text:p>
          </table:table-cell>
          <table:table-cell office:value-type="currency" office:value="2427.6799999999998" table:style-name="ce15">
            <text:p>2 427,6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5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wynagrodzenie</text:p>
          </table:table-cell>
          <table:table-cell office:value-type="currency" office:value="6864.36" table:style-name="ce15">
            <text:p>6 864,3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5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wynagrodzenie</text:p>
          </table:table-cell>
          <table:table-cell office:value-type="currency" office:value="1551.94" table:style-name="ce15">
            <text:p>1 551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5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wynagrodzenie</text:p>
          </table:table-cell>
          <table:table-cell office:value-type="currency" office:value="6267.46" table:style-name="ce15">
            <text:p>6 267,46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Gd 290/19<text:s/></text:p>
          </table:table-cell>
          <table:table-cell office:value-type="string" table:style-name="ce10">
            <text:p>WSA w Gdańsku</text:p>
          </table:table-cell>
          <table:table-cell office:value-type="string" table:style-name="ce10">
            <text:p>Gdańskie Autobusy i Tramwaje (loża VIP na stadionie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003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8">
            <text:p>Główny Lekarz Weterynarii (kontrole w ubojni w Kalinowie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1695/17</text:p>
          </table:table-cell>
          <table:table-cell office:value-type="string" table:style-name="ce10">
            <text:p>Ministerstwo Zdrowia</text:p>
          </table:table-cell>
          <table:table-cell office:value-type="string" table:style-name="ce10">
            <text:p>Zwrot kosztów postępowania kasacyjnego<text:s/>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049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GDDKiA (skan ugody pomiędzy GDDKiA-COVEC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052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SWiA (nagrody 11.16-03.17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1553/17</text:p>
          </table:table-cell>
          <table:table-cell office:value-type="string" table:style-name="ce10">
            <text:p>NFZ Oddział w Szczecinie</text:p>
          </table:table-cell>
          <table:table-cell office:value-type="string" table:style-name="ce10">
            <text:p>Zwrot kosztów postępowania kasacyjnego<text:s/>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00147411149/OPR/05/2019</text:p>
          </table:table-cell>
          <table:table-cell office:value-type="string" table:style-name="ce10">
            <text:p>UPC Polska</text:p>
          </table:table-cell>
          <table:table-cell office:value-type="string" table:style-name="ce10">
            <text:p>internet w biurze w Szczecinie</text:p>
          </table:table-cell>
          <table:table-cell office:value-type="currency" office:value="92.25" table:style-name="ce15">
            <text:p>92,25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KP 50/2019</text:p>
          </table:table-cell>
          <table:table-cell office:value-type="string" table:style-name="ce10">
            <text:p>Martyna Bójko</text:p>
          </table:table-cell>
          <table:table-cell office:value-type="string" table:style-name="ce10">
            <text:p>udział w spotkaniu z mieszkańcami Aleksandrowa Łódzkiego - przejazd, diety</text:p>
          </table:table-cell>
          <table:table-cell office:value-type="currency" office:value="199.3" table:style-name="ce15">
            <text:p>199,3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KP 51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udział w spotkaniu z mieszkańcami Aleksandrowa Łódzkiego 18.05.2019 r. - diety<text:s/></text:p>
          </table:table-cell>
          <table:table-cell office:value-type="currency" office:value="15" table:style-name="ce15">
            <text:p>15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13/2019</text:p>
          </table:table-cell>
          <table:table-cell office:value-type="string" table:style-name="ce10">
            <text:p>Kancelaria Adwokacka Maciej Klama</text:p>
          </table:table-cell>
          <table:table-cell office:value-type="string" table:style-name="ce10">
            <text:p>obsługa prawna II SA/Sz 259/19</text:p>
          </table:table-cell>
          <table:table-cell office:value-type="currency" office:value="184.5" table:style-name="ce15">
            <text:p>184,5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2/05/2019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</text:p>
          </table:table-cell>
          <table:table-cell office:value-type="currency" office:value="2450" table:style-name="ce15">
            <text:p>2 4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3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 OSK 1381/17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4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 OSK 2299/17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5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 OSK 2171/17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060/05/2019</text:p>
          </table:table-cell>
          <table:table-cell office:value-type="string" table:style-name="ce10">
            <text:p>Taxus Anna Pyrz</text:p>
          </table:table-cell>
          <table:table-cell office:value-type="string" table:style-name="ce10">
            <text:p>usługi księgowe</text:p>
          </table:table-cell>
          <table:table-cell office:value-type="currency" office:value="1050" table:style-name="ce15">
            <text:p>1 0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19/06/073284/SP/2</text:p>
          </table:table-cell>
          <table:table-cell office:value-type="string" table:style-name="ce10">
            <text:p>Solid Security</text:p>
          </table:table-cell>
          <table:table-cell office:value-type="string" table:style-name="ce10">
            <text:p>ochrona biura w Warszawie</text:p>
          </table:table-cell>
          <table:table-cell office:value-type="currency" office:value="64.14" table:style-name="ce15">
            <text:p>64,1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1-136578-06191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00147564393/OPR/06/2019</text:p>
          </table:table-cell>
          <table:table-cell office:value-type="string" table:style-name="ce10">
            <text:p>UPC Polska</text:p>
          </table:table-cell>
          <table:table-cell office:value-type="string" table:style-name="ce10">
            <text:p>internet w biurze w Szczecinie</text:p>
          </table:table-cell>
          <table:table-cell office:value-type="currency" office:value="92.25" table:style-name="ce15">
            <text:p>92,25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05310080109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/text:p>
          </table:table-cell>
          <table:table-cell office:value-type="currency" office:value="73.8" table:style-name="ce15">
            <text:p>73,80 zł</text:p>
          </table:table-cell>
          <table:table-cell table:number-columns-repeated="16380" table:style-name="ce2"/>
        </table:table-row>
        <table:table-row table:style-name="ro1">
          <table:table-cell office:value-type="string" table:style-name="ce10">
            <text:p>Rachunek 6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w Warszawie w czerwcu 2019 r.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<text:s/>Sygnatura aktI OSK 2097/17</text:p>
          </table:table-cell>
          <table:table-cell office:value-type="string" table:style-name="ce10">
            <text:p>Ministerstwo Obrony Narodowej</text:p>
          </table:table-cell>
          <table:table-cell office:value-type="string" table:style-name="ce10">
            <text:p>Zwrot kosztów postępowania sądowego</text:p>
          </table:table-cell>
          <table:table-cell office:value-type="currency" office:value="240" table:style-name="ce15">
            <text:p>24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06/19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telefon stacjonarny w biurze w Warszawie</text:p>
          </table:table-cell>
          <table:table-cell office:value-type="currency" office:value="50.92" table:style-name="ce15">
            <text:p>50,92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Sz 1255/18</text:p>
          </table:table-cell>
          <table:table-cell office:value-type="string" table:style-name="ce10">
            <text:p>WSA w Szczecinie</text:p>
          </table:table-cell>
          <table:table-cell office:value-type="string" table:style-name="ce10">
            <text:p>wpis od skargi kasacyjnej <text:s/>ws. Izba Administracji Skarbowej w Szczecinie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Kr 472/19</text:p>
          </table:table-cell>
          <table:table-cell office:value-type="string" table:style-name="ce10">
            <text:p>WSA w Krakowie</text:p>
          </table:table-cell>
          <table:table-cell office:value-type="string" table:style-name="ce10">
            <text:p>skarga M. H. na MPEC Kraków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I SAB/Gl 11/19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M. P. Ożarowice (decyza ws. odpadów) 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V SAB/Wr 36/19</text:p>
          </table:table-cell>
          <table:table-cell office:value-type="string" table:style-name="ce10">
            <text:p>WSA we Wrocławiu</text:p>
          </table:table-cell>
          <table:table-cell office:value-type="string" table:style-name="ce18">
            <text:p>KGHM Polska Miedź (nagrody i premie) 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834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Nadleśnictwo Myszyniec (indywidualni odbiorcy drewna 2015-2017) 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746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arafia Legionowo (cmentarze) 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1838/17</text:p>
          </table:table-cell>
          <table:table-cell office:value-type="string" table:style-name="ce10">
            <text:p>Urząd Miasta szczecin</text:p>
          </table:table-cell>
          <table:table-cell office:value-type="string" table:style-name="ce10">
            <text:p>Zwrot kosztów postępowania sądowego</text:p>
          </table:table-cell>
          <table:table-cell office:value-type="currency" office:value="240" table:style-name="ce15">
            <text:p>24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1719/17</text:p>
          </table:table-cell>
          <table:table-cell office:value-type="string" table:style-name="ce10">
            <text:p>Ministerstwo Infrastruktury</text:p>
          </table:table-cell>
          <table:table-cell office:value-type="string" table:style-name="ce10">
            <text:p>Zwrot kosztów postępowania sądowego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 OSK 1615/17</text:p>
          </table:table-cell>
          <table:table-cell office:value-type="string" table:style-name="ce10">
            <text:p>Narodowy Fundusz Ochrony Środowiska i Gospodarki Wodnej</text:p>
          </table:table-cell>
          <table:table-cell office:value-type="string" table:style-name="ce10">
            <text:p>Zwrot kosztów postępowania sądowego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1519139927</text:p>
          </table:table-cell>
          <table:table-cell office:value-type="string" table:style-name="ce10">
            <text:p>Wolters Kluwer Polska Sp. z o. o.</text:p>
          </table:table-cell>
          <table:table-cell office:value-type="string" table:style-name="ce10">
            <text:p>opłata za 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4/UZ1/2018</text:p>
          </table:table-cell>
          <table:table-cell office:value-type="string" table:style-name="ce10">
            <text:p>Adam Dobrawy</text:p>
          </table:table-cell>
          <table:table-cell office:value-type="string" table:style-name="ce10">
            <text:p>dbanie o bezpieczeństwo cyfrowe i prace związane z zarządzaniem serwerami - 15 godzin</text:p>
          </table:table-cell>
          <table:table-cell office:value-type="currency" office:value="390" table:style-name="ce15">
            <text:p>39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5/UZ1/2018</text:p>
          </table:table-cell>
          <table:table-cell office:value-type="string" table:style-name="ce10">
            <text:p>Adam Dobrawy</text:p>
          </table:table-cell>
          <table:table-cell office:value-type="string" table:style-name="ce10">
            <text:p>dbanie o bezpieczeństwo cyfrowe i prace związane z zarządzaniem serwerami - 6 godzin</text:p>
          </table:table-cell>
          <table:table-cell office:value-type="currency" office:value="156" table:style-name="ce15">
            <text:p>156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Łd 60/19</text:p>
          </table:table-cell>
          <table:table-cell office:value-type="string" table:style-name="ce10">
            <text:p>WSA w Łodzi</text:p>
          </table:table-cell>
          <table:table-cell office:value-type="string" table:style-name="ce10">
            <text:p>wpis od skargi na bezczynność z dnia 6.06.2019 r. Wójt Gminy Wodzierady (wydatki na promocję w mediach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V nr Bilkom21C/0003451/6/2019</text:p>
          </table:table-cell>
          <table:table-cell office:value-type="string" table:style-name="ce10">
            <text:p>PKP Intercity S.A.</text:p>
          </table:table-cell>
          <table:table-cell office:value-type="string" table:style-name="ce10">
            <text:p>przejazd K. Batko-Tołuć z Gdyni (powrót z przewiezienia osób i sprzętu na festiwal Opener - Strefa NGO)</text:p>
          </table:table-cell>
          <table:table-cell office:value-type="currency" office:value="49" table:style-name="ce15">
            <text:p>49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V nr Bilkom21C/0003457/6/2019</text:p>
          </table:table-cell>
          <table:table-cell office:value-type="string" table:style-name="ce10">
            <text:p>PKP Intercity S.A.</text:p>
          </table:table-cell>
          <table:table-cell office:value-type="string" table:style-name="ce10">
            <text:p>przejazd K. Batko-Tołuć do Gdyni w celu przywiezienia osób i sprzętu z festiwalu Opener - Strefa NGO</text:p>
          </table:table-cell>
          <table:table-cell office:value-type="currency" office:value="105" table:style-name="ce15">
            <text:p>105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180/19</text:p>
          </table:table-cell>
          <table:table-cell office:value-type="string" table:style-name="ce10">
            <text:p>Art. Serwis Artur Kuczer</text:p>
          </table:table-cell>
          <table:table-cell office:value-type="string" table:style-name="ce10">
            <text:p>wydruki w biurze w Warszawie</text:p>
          </table:table-cell>
          <table:table-cell office:value-type="currency" office:value="280.13" table:style-name="ce15">
            <text:p>280,13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5/UZ14/2018</text:p>
          </table:table-cell>
          <table:table-cell office:value-type="string" table:style-name="ce10">
            <text:p>Adam Dobrawy</text:p>
          </table:table-cell>
          <table:table-cell office:value-type="string" table:style-name="ce17">
            <text:p>analiza wymagań dot. budowy aplikacji do zarządzania EOD, opracowanie architektury aplikacji - 9 godzin</text:p>
          </table:table-cell>
          <table:table-cell office:value-type="currency" office:value="104" table:style-name="ce15">
            <text:p>104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1/UZ14a/2018</text:p>
          </table:table-cell>
          <table:table-cell office:value-type="string" table:style-name="ce10">
            <text:p>Ewa Newelska</text:p>
          </table:table-cell>
          <table:table-cell office:value-type="string" table:style-name="ce10">
            <text:p>analiza danych, wyszukiwanie informacji, doradztwo prawne - 58 godzin</text:p>
          </table:table-cell>
          <table:table-cell office:value-type="currency" office:value="1160" table:style-name="ce15">
            <text:p>1 16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111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ON (udostępniane posłom dok. ws. przetargu na caracale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aktura FS 519/HSS/2019</text:p>
          </table:table-cell>
          <table:table-cell office:value-type="string" table:style-name="ce10">
            <text:p>Lucyna Sołtysiak Firma ACH TO TU</text:p>
          </table:table-cell>
          <table:table-cell office:value-type="string" table:style-name="ce18">
            <text:p>wynajem sali na szkolenie w Lesznie o narzędziach wpływu na władzę 5-6.07.2019</text:p>
          </table:table-cell>
          <table:table-cell office:value-type="currency" office:value="1000" table:style-name="ce15">
            <text:p>1 0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2/06/2019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</text:p>
          </table:table-cell>
          <table:table-cell office:value-type="currency" office:value="2450" table:style-name="ce15">
            <text:p>2 4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6/2019</text:p>
          </table:table-cell>
          <table:table-cell office:value-type="string" table:style-name="ce10">
            <text:p>Agnieszka Zdanowicz</text:p>
          </table:table-cell>
          <table:table-cell office:value-type="string" table:style-name="ce10">
            <text:p>wynagrodzenie</text:p>
          </table:table-cell>
          <table:table-cell office:value-type="currency" office:value="1841.49" table:style-name="ce15">
            <text:p>1 841,4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6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wynagrodzenie</text:p>
          </table:table-cell>
          <table:table-cell office:value-type="currency" office:value="6864.36" table:style-name="ce15">
            <text:p>6 864,3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6/2019</text:p>
          </table:table-cell>
          <table:table-cell office:value-type="string" table:style-name="ce10">
            <text:p>Joanna Gucman-Muż</text:p>
          </table:table-cell>
          <table:table-cell office:value-type="string" table:style-name="ce10">
            <text:p>wynagrodzenie</text:p>
          </table:table-cell>
          <table:table-cell office:value-type="currency" office:value="4787.08" table:style-name="ce15">
            <text:p>4 787,0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6/2019</text:p>
          </table:table-cell>
          <table:table-cell office:value-type="string" table:style-name="ce10">
            <text:p>Martyna Bójko</text:p>
          </table:table-cell>
          <table:table-cell office:value-type="string" table:style-name="ce10">
            <text:p>wynagrodzenie</text:p>
          </table:table-cell>
          <table:table-cell office:value-type="currency" office:value="2723.75" table:style-name="ce15">
            <text:p>2 723,75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6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wynagrodzenie</text:p>
          </table:table-cell>
          <table:table-cell office:value-type="currency" office:value="4806.62" table:style-name="ce15">
            <text:p>4 806,62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6/2019</text:p>
          </table:table-cell>
          <table:table-cell office:value-type="string" table:style-name="ce10">
            <text:p>Roksana Maślankiewicz</text:p>
          </table:table-cell>
          <table:table-cell office:value-type="string" table:style-name="ce10">
            <text:p>wynagrodzenie</text:p>
          </table:table-cell>
          <table:table-cell office:value-type="currency" office:value="1786.8" table:style-name="ce15">
            <text:p>1 786,8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6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wynagrodzenie</text:p>
          </table:table-cell>
          <table:table-cell office:value-type="currency" office:value="1551.94" table:style-name="ce15">
            <text:p>1 551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6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wynagrodzenie</text:p>
          </table:table-cell>
          <table:table-cell office:value-type="currency" office:value="6267.46" table:style-name="ce15">
            <text:p>6 267,4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746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arafia Legionowo (cmentarze) <text:s/>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I SA/Gl 442/19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Węglokoks S.A. (nagrody i premie 2017 i 2018) opłata kancelaryjna za odpis wyrok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260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Służba Ochrony Państwa (samochody 2018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 OSK 662/17</text:p>
          </table:table-cell>
          <table:table-cell office:value-type="string" table:style-name="ce10">
            <text:p>Ministerstwo Cyfryzacji</text:p>
          </table:table-cell>
          <table:table-cell office:value-type="string" table:style-name="ce10">
            <text:p>Zwrot kosztów postępowania sądowego - Ministerstwo Cyfryzacji (wnioski o ponowne)<text:s/>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 OSK 1587/17</text:p>
          </table:table-cell>
          <table:table-cell office:value-type="string" table:style-name="ce10">
            <text:p>Urząd M.St. Warszawy</text:p>
          </table:table-cell>
          <table:table-cell office:value-type="string" table:style-name="ce10">
            <text:p>Zwrot kosztów postępowania sądowego - Urząd Miasta Warszawa (maile)<text:s/>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520/17</text:p>
          </table:table-cell>
          <table:table-cell office:value-type="string" table:style-name="ce10">
            <text:p>Powiatowy Urząd Pracy w Bolesławcu</text:p>
          </table:table-cell>
          <table:table-cell office:value-type="string" table:style-name="ce10">
            <text:p>zwrot kosztów postępowania kasacyjnego</text:p>
          </table:table-cell>
          <table:table-cell office:value-type="currency" office:value="240" table:style-name="ce15">
            <text:p>24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1889/17</text:p>
          </table:table-cell>
          <table:table-cell office:value-type="string" table:style-name="ce10">
            <text:p>Szpital Pro Familia</text:p>
          </table:table-cell>
          <table:table-cell office:value-type="string" table:style-name="ce10">
            <text:p>Zwrot kosztów postępowania sądowego<text:s/>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32/06-2019<text:s/></text:p>
          </table:table-cell>
          <table:table-cell office:value-type="string" table:style-name="ce10">
            <text:p>Kancelaria Radcy Prawnego Izabela Kraśna</text:p>
          </table:table-cell>
          <table:table-cell office:value-type="string" table:style-name="ce10">
            <text:p>usługi prawne - wsparcie poradnictwa - 24 godziny</text:p>
          </table:table-cell>
          <table:table-cell office:value-type="currency" office:value="624" table:style-name="ce15">
            <text:p>624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75/06/2019</text:p>
          </table:table-cell>
          <table:table-cell office:value-type="string" table:style-name="ce10">
            <text:p>Taxus Anna Pyrz</text:p>
          </table:table-cell>
          <table:table-cell office:value-type="string" table:style-name="ce10">
            <text:p>przygotowanie sprawozdania finansowego SOWP za rok 2018</text:p>
          </table:table-cell>
          <table:table-cell office:value-type="currency" office:value="2700" table:style-name="ce15">
            <text:p>2 7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76/06/2019</text:p>
          </table:table-cell>
          <table:table-cell office:value-type="string" table:style-name="ce10">
            <text:p>Taxus Anna Pyrz</text:p>
          </table:table-cell>
          <table:table-cell office:value-type="string" table:style-name="ce10">
            <text:p>usługi księgowe</text:p>
          </table:table-cell>
          <table:table-cell office:value-type="currency" office:value="1050" table:style-name="ce15">
            <text:p>1 0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1-116642-07192<text:s/>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19/07/069964/SP/2</text:p>
          </table:table-cell>
          <table:table-cell office:value-type="string" table:style-name="ce10">
            <text:p>Solid Security</text:p>
          </table:table-cell>
          <table:table-cell office:value-type="string" table:style-name="ce10">
            <text:p>ochrona biura w Warszawie</text:p>
          </table:table-cell>
          <table:table-cell office:value-type="currency" office:value="64.14" table:style-name="ce15">
            <text:p>64,14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21/UZ9/2017</text:p>
          </table:table-cell>
          <table:table-cell office:value-type="string" table:style-name="ce10">
            <text:p>Michał Zaremba</text:p>
          </table:table-cell>
          <table:table-cell office:value-type="string" table:style-name="ce10">
            <text:p>doradztwo prawne w zakresie dip oraz praw mieszkańców dla klientów poradni prowadzonej przez Zleceniodawcę - 24 godziny</text:p>
          </table:table-cell>
          <table:table-cell office:value-type="currency" office:value="626.37" table:style-name="ce15">
            <text:p>626,37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22/UZ9/2017</text:p>
          </table:table-cell>
          <table:table-cell office:value-type="string" table:style-name="ce10">
            <text:p>Michał Zaremba</text:p>
          </table:table-cell>
          <table:table-cell office:value-type="string" table:style-name="ce10">
            <text:p>doradztwo prawne w zakresie dip oraz praw mieszkańców dla klientów poradni prowadzonej przez Zleceniodawcę - 32 godziny</text:p>
          </table:table-cell>
          <table:table-cell office:value-type="currency" office:value="835.16" table:style-name="ce15">
            <text:p>835,1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1819/17</text:p>
          </table:table-cell>
          <table:table-cell office:value-type="string" table:style-name="ce10">
            <text:p>Ministerstwo Spraw Zagranicznych</text:p>
          </table:table-cell>
          <table:table-cell office:value-type="string" table:style-name="ce10">
            <text:p>Zwrot kosztów postępowania sądowego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00147663989/OPR/07/2019</text:p>
          </table:table-cell>
          <table:table-cell office:value-type="string" table:style-name="ce10">
            <text:p>UPC Polska</text:p>
          </table:table-cell>
          <table:table-cell office:value-type="string" table:style-name="ce10">
            <text:p>internet w biurze w Szczecinie</text:p>
          </table:table-cell>
          <table:table-cell office:value-type="currency" office:value="92.25" table:style-name="ce15">
            <text:p>92,25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06300079736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/text:p>
          </table:table-cell>
          <table:table-cell office:value-type="currency" office:value="73.8" table:style-name="ce15">
            <text:p>73,8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aktura VAT nr: H/26/07/19 do Faktura pro forma nr H/1/07/19</text:p>
          </table:table-cell>
          <table:table-cell office:value-type="string" table:style-name="ce10">
            <text:p>KOMBINAT 2000 Sp. z o.o.</text:p>
          </table:table-cell>
          <table:table-cell office:value-type="string" table:style-name="ce10">
            <text:p>nocleg grupy podczas szkolenia Narzędzia wpływu na administrację publiczną w Lesznie 5-6.07.2019</text:p>
          </table:table-cell>
          <table:table-cell office:value-type="currency" office:value="2940" table:style-name="ce15">
            <text:p>2 94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409/14</text:p>
          </table:table-cell>
          <table:table-cell office:value-type="string" table:style-name="ce10">
            <text:p>WSA w Warszawie</text:p>
          </table:table-cell>
          <table:table-cell office:value-type="string" table:style-name="ce18">
            <text:p>dot. MF - wpis od skargi na bezczyn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55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z 3.07.2019 r. na bezczynność Telewizji Polskiej (impreza sylwestrowa 2015, 2016 i 2017 łączna kwota i skany umów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53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z 3.07.2019 r. na bezczynność Telewizji Polskiej (akredytacje na Mundial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54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z 3.07.2019 r. na bezczynność Telewizji Polskiej (producent systemu automatyczna publ.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57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z 3.07.2019 r. na bezczynność Telewizji Polskiej (raport oglądalności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56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z 3.07.2019 r. na bezczynność Telewizji Polskiej (Korona Królów koszty produkcji pierwszego sezonu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aktura FS 563/HSS/2019</text:p>
          </table:table-cell>
          <table:table-cell office:value-type="string" table:style-name="ce10">
            <text:p>Lucyna Sołtysiak Firma ACH TO TU</text:p>
          </table:table-cell>
          <table:table-cell office:value-type="string" table:style-name="ce10">
            <text:p>wyżywienie uczestników szkolenia Narzędzia wpływu na administrację publiczną w Lesznie 5-6.07.2019</text:p>
          </table:table-cell>
          <table:table-cell office:value-type="currency" office:value="5593" table:style-name="ce15">
            <text:p>5 59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07/19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telefon stacjonarny w biurze w Warszawie</text:p>
          </table:table-cell>
          <table:table-cell office:value-type="currency" office:value="51.48" table:style-name="ce15">
            <text:p>51,4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1519160920<text:s/></text:p>
          </table:table-cell>
          <table:table-cell office:value-type="string" table:style-name="ce10">
            <text:p>Wolters Kluwer Polska Sp. z o. o.</text:p>
          </table:table-cell>
          <table:table-cell office:value-type="string" table:style-name="ce10">
            <text:p>opłata za 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7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w Warszawie w lipcu 2019 r.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Zaliczka 3/2019<text:s/>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8">
            <text:p>zaliczka na media w biurze w Warszawie w III kwartale 2019 r</text:p>
          </table:table-cell>
          <table:table-cell office:value-type="currency" office:value="2400" table:style-name="ce15">
            <text:p>2 4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KP 89/2019</text:p>
          </table:table-cell>
          <table:table-cell office:value-type="string" table:style-name="ce10">
            <text:p>Agnieszka Podgórska</text:p>
          </table:table-cell>
          <table:table-cell office:value-type="string" table:style-name="ce18">
            <text:p>Spotkanie o narzędziach wpływu na władzę w Lesznie 5-6.07.2019 - przejazd, dieta<text:s/></text:p>
          </table:table-cell>
          <table:table-cell office:value-type="currency" office:value="532.4" table:style-name="ce15">
            <text:p>532,4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23/UZ9/2017<text:s/></text:p>
          </table:table-cell>
          <table:table-cell office:value-type="string" table:style-name="ce10">
            <text:p>Michał Zaremba</text:p>
          </table:table-cell>
          <table:table-cell office:value-type="string" table:style-name="ce10">
            <text:p>doradztwo prawne w zakresie dip oraz praw mieszkańców dla klientów poradni prowadzonej przez Zleceniodawcę - 18 godzin</text:p>
          </table:table-cell>
          <table:table-cell office:value-type="currency" office:value="469.23" table:style-name="ce15">
            <text:p>469,23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12/UZ14a/2018</text:p>
          </table:table-cell>
          <table:table-cell office:value-type="string" table:style-name="ce10">
            <text:p>Ewa Newelska</text:p>
          </table:table-cell>
          <table:table-cell office:value-type="string" table:style-name="ce10">
            <text:p>analiza i podsumowanie danych, doradztwo prawne - 60 godzin</text:p>
          </table:table-cell>
          <table:table-cell office:value-type="currency" office:value="1200" table:style-name="ce15">
            <text:p>1 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 OSK 1721/17<text:s/></text:p>
          </table:table-cell>
          <table:table-cell office:value-type="string" table:style-name="ce10">
            <text:p>Ministerstwo Cyfryzacji</text:p>
          </table:table-cell>
          <table:table-cell office:value-type="string" table:style-name="ce10">
            <text:p>Ministerstwo Cyfryzacji (wnioski o wszystko) <text:s/>zwrot kosztów postępowania kasacyjnego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V SA/Gl 1075/18<text:s/>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Nadleśnictwo Bielsko (indywidualni odbiorcy drewna 2015-2017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93/16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inisterstwo Infrastruktury i Budownictwa (wnioski o ponowne) <text:s/>wpis od skargi na bezczyn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385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inisterstwo Obrony Narodowej (karty płatnicze 2017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31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I OSK 1455/17<text:s/>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8">
            <text:p>Sygnatura akt II SAB/Ol 18/19</text:p>
          </table:table-cell>
          <table:table-cell office:value-type="string" table:style-name="ce10">
            <text:p>WSA w Olsztynie</text:p>
          </table:table-cell>
          <table:table-cell office:value-type="string" table:style-name="ce10">
            <text:p>Wpis od skargi kasacyjnej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6/UZ1/2018<text:s/></text:p>
          </table:table-cell>
          <table:table-cell office:value-type="string" table:style-name="ce10">
            <text:p>Adam Dobrawy</text:p>
          </table:table-cell>
          <table:table-cell office:value-type="string" table:style-name="ce10">
            <text:p>dbanie o bezpieczeństwo cyfrowe, prace związane z serwerami - 13 godzin<text:s/></text:p>
          </table:table-cell>
          <table:table-cell office:value-type="currency" office:value="338" table:style-name="ce15">
            <text:p>338,00 zł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Sygnatura akt II SAB/Ol 48/19<text:s/></text:p>
          </table:table-cell>
          <table:table-cell office:value-type="string" table:style-name="ce10">
            <text:p>WSA w Olsztynie</text:p>
          </table:table-cell>
          <table:table-cell office:value-type="string" table:style-name="ce10">
            <text:p>Komenda Państwowej Straży Pożarnej w Olsztynie (śmierć strażaka - zeznania, orzeczenia dyscyplinarne, raporty) - wpis od skargi na bezczyn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8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w Warszawie w sierpniu 2019 r.<text:s/>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aktura VAT 17/FS/DSZ/07/2019</text:p>
          </table:table-cell>
          <table:table-cell office:value-type="string" table:style-name="ce10">
            <text:p>Akademickie Inkubatory Przedsiębiorczości</text:p>
          </table:table-cell>
          <table:table-cell office:value-type="string" table:style-name="ce10">
            <text:p>przestrzeń coworkingowa w Szczecinie - miejsce pracy dla Szymona Osowskiego</text:p>
          </table:table-cell>
          <table:table-cell office:value-type="currency" office:value="430.5" table:style-name="ce15">
            <text:p>430,5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7/2019</text:p>
          </table:table-cell>
          <table:table-cell office:value-type="string" table:style-name="ce10">
            <text:p>Agnieszka Zdanowicz</text:p>
          </table:table-cell>
          <table:table-cell office:value-type="string" table:style-name="ce10">
            <text:p>wynagrodzenie</text:p>
          </table:table-cell>
          <table:table-cell office:value-type="currency" office:value="1841.49" table:style-name="ce15">
            <text:p>1 841,4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7/2019</text:p>
          </table:table-cell>
          <table:table-cell office:value-type="string" table:style-name="ce10">
            <text:p>Joanna Gucman-Muż</text:p>
          </table:table-cell>
          <table:table-cell office:value-type="string" table:style-name="ce10">
            <text:p>wynagrodzenie</text:p>
          </table:table-cell>
          <table:table-cell office:value-type="currency" office:value="6328.64" table:style-name="ce15">
            <text:p>6 328,6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7/2019</text:p>
          </table:table-cell>
          <table:table-cell office:value-type="string" table:style-name="ce10">
            <text:p>Martyna Bójko</text:p>
          </table:table-cell>
          <table:table-cell office:value-type="string" table:style-name="ce10">
            <text:p>wynagrodzenie</text:p>
          </table:table-cell>
          <table:table-cell office:value-type="currency" office:value="5767.94" table:style-name="ce15">
            <text:p>5 767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7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wynagrodzenie</text:p>
          </table:table-cell>
          <table:table-cell office:value-type="currency" office:value="5888.99" table:style-name="ce15">
            <text:p>5 888,9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7/2019</text:p>
          </table:table-cell>
          <table:table-cell office:value-type="string" table:style-name="ce10">
            <text:p>Roksana Maślankiewicz</text:p>
          </table:table-cell>
          <table:table-cell office:value-type="string" table:style-name="ce10">
            <text:p>wynagrodzenie</text:p>
          </table:table-cell>
          <table:table-cell office:value-type="currency" office:value="4856.8" table:style-name="ce15">
            <text:p>4 856,8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7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wynagrodzenie</text:p>
          </table:table-cell>
          <table:table-cell office:value-type="currency" office:value="6864.36" table:style-name="ce15">
            <text:p>6 864,3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7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wynagrodzenie</text:p>
          </table:table-cell>
          <table:table-cell office:value-type="currency" office:value="1551.94" table:style-name="ce15">
            <text:p>1 551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7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wynagrodzenie</text:p>
          </table:table-cell>
          <table:table-cell office:value-type="currency" office:value="6267.46" table:style-name="ce15">
            <text:p>6 267,46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463/16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inisterstwo Zdrowia (wnioski o ponowne) zaległy wpis od skargi na bezczynność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442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skarga M. H. na decyzję Prezesa Polskiego Komitatu Normalizacyjnego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2/07/2019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</text:p>
          </table:table-cell>
          <table:table-cell office:value-type="currency" office:value="2450" table:style-name="ce15">
            <text:p>2 45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582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inisterstwo Spraw Wewnętrznych i Administracji (spotkania ministra 1-6.2014) - opłata kancelaryjna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90/07/2019</text:p>
          </table:table-cell>
          <table:table-cell office:value-type="string" table:style-name="ce10">
            <text:p>Taxus Anna Pyrz</text:p>
          </table:table-cell>
          <table:table-cell office:value-type="string" table:style-name="ce10">
            <text:p>usługi księgowe<text:s/></text:p>
          </table:table-cell>
          <table:table-cell office:value-type="currency" office:value="1050" table:style-name="ce15">
            <text:p>1 0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19/08/074544/SP/2</text:p>
          </table:table-cell>
          <table:table-cell office:value-type="string" table:style-name="ce10">
            <text:p>Solid Security</text:p>
          </table:table-cell>
          <table:table-cell office:value-type="string" table:style-name="ce10">
            <text:p>ochrona biura w Warszawie<text:s/></text:p>
          </table:table-cell>
          <table:table-cell office:value-type="currency" office:value="64.14" table:style-name="ce15">
            <text:p>64,1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nr 11-138745-08194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.3" table:style-name="ce15">
            <text:p>123,3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3/UZ14a/2018</text:p>
          </table:table-cell>
          <table:table-cell office:value-type="string" table:style-name="ce10">
            <text:p>Ewa Newelska</text:p>
          </table:table-cell>
          <table:table-cell office:value-type="string" table:style-name="ce10">
            <text:p>analiza danych, wyszukiwanie informacji, doradztwo prawne - 113 godzin</text:p>
          </table:table-cell>
          <table:table-cell office:value-type="currency" office:value="2260" table:style-name="ce15">
            <text:p>2 2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07310079280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text:s/></text:p>
          </table:table-cell>
          <table:table-cell office:value-type="currency" office:value="73.8" table:style-name="ce15">
            <text:p>73,8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08/19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telefon stacjonarny w biurze w Warszawie</text:p>
          </table:table-cell>
          <table:table-cell office:value-type="currency" office:value="51.29" table:style-name="ce15">
            <text:p>51,29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31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rawo i Sprawiedliwość (hist. Rachunków, kasa 01.01-31.05.2019) - wpis od skargi na bezczyn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526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LL LOT (wynagr., nagrody 2016-2018) wpis od skargi na bezczy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Lu 57/16</text:p>
          </table:table-cell>
          <table:table-cell office:value-type="string" table:style-name="ce10">
            <text:p>WSA w Lublinie</text:p>
          </table:table-cell>
          <table:table-cell office:value-type="string" table:style-name="ce10">
            <text:p>Parafia w Skierbieszowie (cmentarze) wpis od skargi na bezczynność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Łd 14/19</text:p>
          </table:table-cell>
          <table:table-cell office:value-type="string" table:style-name="ce10">
            <text:p>WSA w Łodzi</text:p>
          </table:table-cell>
          <table:table-cell office:value-type="string" table:style-name="ce17">
            <text:p>Centrum Egzaminów Medycznych w Łodzi (pytania testowe z LEK, LDEK i PES w 2018 r.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77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Krajowa Komisja Etyczna ds. doświadczen na zwierzętach (dok. kand. niezakwalifikowanych) wpis od skargi kasacyjnej<text:s text:c="2"/></text:p>
          </table:table-cell>
          <table:table-cell office:value-type="currency" office:value="150" table:style-name="ce15">
            <text:p>1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519182620</text:p>
          </table:table-cell>
          <table:table-cell office:value-type="string" table:style-name="ce10">
            <text:p>Wolters Kluwer Polska Sp. z o. o.</text:p>
          </table:table-cell>
          <table:table-cell office:value-type="string" table:style-name="ce10">
            <text:p>opłata za 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O/Wa 37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LL LOT (wynagr., nagrody 2016-2018 - wpis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 OSK 1821/17</text:p>
          </table:table-cell>
          <table:table-cell office:value-type="string" table:style-name="ce10">
            <text:p>Ministerstwo Finansów</text:p>
          </table:table-cell>
          <table:table-cell office:value-type="string" table:style-name="ce10">
            <text:p>Ministerstwo Finansów (wnioski o ponowne) - Zwrot kosztów postępowania<text:s text:c="2"/>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aktura VAT 19/FS/DSZ/08/2019</text:p>
          </table:table-cell>
          <table:table-cell office:value-type="string" table:style-name="ce10">
            <text:p>Akademickie Inkubatory Przedsiębiorczości</text:p>
          </table:table-cell>
          <table:table-cell office:value-type="string" table:style-name="ce10">
            <text:p>przestrzeń coworkingowa w Szczecinie - miejsce pracy dla Szymona Osowskiego</text:p>
          </table:table-cell>
          <table:table-cell office:value-type="currency" office:value="430.5" table:style-name="ce15">
            <text:p>430,5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aktura VAT nr 1/8/2019</text:p>
          </table:table-cell>
          <table:table-cell office:value-type="string" table:style-name="ce10">
            <text:p>Anna Pajączkowska Kancelaria Radcy Prawnego</text:p>
          </table:table-cell>
          <table:table-cell office:value-type="string" table:style-name="ce10">
            <text:p>reprezentacja w sprawie II SA/Kr 217/19<text:s/>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751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yższy Sąd Dyscyplinarny KIRP (orzeczenia i postanowienia 2018) - wpis<text:s/>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KP 100/2019</text:p>
          </table:table-cell>
          <table:table-cell office:value-type="string" table:style-name="ce10">
            <text:p>Roksana Maślankiewicz</text:p>
          </table:table-cell>
          <table:table-cell office:value-type="string" table:style-name="ce10">
            <text:p>udział w festiwalu PolandRock 31.07-4.08.2019 Kostrzyn (strefa NGO) - diety zgodnie z uchwałą zarządu SOWP 3/OB/VI/2019</text:p>
          </table:table-cell>
          <table:table-cell office:value-type="currency" office:value="393.66" table:formula="of:=349.23+44.43" table:style-name="ce15">
            <text:p>393,66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KP 101/2019</text:p>
          </table:table-cell>
          <table:table-cell office:value-type="string" table:style-name="ce10">
            <text:p>Ewa Newelska</text:p>
          </table:table-cell>
          <table:table-cell office:value-type="string" table:style-name="ce10">
            <text:p>udział w festiwalu PolandRock 31.07-4.08.2019 Kostrzyn (strefa NGO) - diety zgodnie z uchwałą zarządu SOWP 3/OB/VI/2019</text:p>
          </table:table-cell>
          <table:table-cell office:value-type="currency" office:value="192" table:formula="of:=175+17" table:style-name="ce15">
            <text:p>192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KP 102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udział w festiwalu PolandRock 31.07-4.08.2019 Kostrzyn (strefa NGO) - diety zgodnie z uchwałą zarządu SOWP 3/OB/VI/2019</text:p>
          </table:table-cell>
          <table:table-cell office:value-type="currency" office:value="393.66" table:formula="of:=349.23+44.43" table:style-name="ce15">
            <text:p>393,66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KP 103/2019</text:p>
          </table:table-cell>
          <table:table-cell office:value-type="string" table:style-name="ce10">
            <text:p>Alina Czyżewska</text:p>
          </table:table-cell>
          <table:table-cell office:value-type="string" table:style-name="ce10">
            <text:p>udział w festiwalu PolandRock 31.07-4.08.2019 Kostrzyn (strefa NGO) - diety zgodnie z uchwałą zarządu SOWP 3/OB/VI/2019</text:p>
          </table:table-cell>
          <table:table-cell office:value-type="currency" office:value="276" table:style-name="ce15">
            <text:p>276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2/08/2019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</text:p>
          </table:table-cell>
          <table:table-cell office:value-type="currency" office:value="2450" table:style-name="ce15">
            <text:p>2 45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8/2019</text:p>
          </table:table-cell>
          <table:table-cell office:value-type="string" table:style-name="ce10">
            <text:p>Agnieszka Zdanowicz</text:p>
          </table:table-cell>
          <table:table-cell office:value-type="string" table:style-name="ce10">
            <text:p>wynagrodzenie</text:p>
          </table:table-cell>
          <table:table-cell office:value-type="currency" office:value="1841.49" table:style-name="ce15">
            <text:p>1 841,4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8/2019</text:p>
          </table:table-cell>
          <table:table-cell office:value-type="string" table:style-name="ce10">
            <text:p>Joanna Gucman-Muż</text:p>
          </table:table-cell>
          <table:table-cell office:value-type="string" table:style-name="ce10">
            <text:p>wynagrodzenie</text:p>
          </table:table-cell>
          <table:table-cell office:value-type="currency" office:value="6864.36" table:style-name="ce15">
            <text:p>6 864,3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8/2019</text:p>
          </table:table-cell>
          <table:table-cell office:value-type="string" table:style-name="ce10">
            <text:p>Martyna Bójko</text:p>
          </table:table-cell>
          <table:table-cell office:value-type="string" table:style-name="ce10">
            <text:p>wynagrodzenie</text:p>
          </table:table-cell>
          <table:table-cell office:value-type="currency" office:value="6088.38" table:style-name="ce15">
            <text:p>6 088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8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wynagrodzenie</text:p>
          </table:table-cell>
          <table:table-cell office:value-type="currency" office:value="6088.38" table:style-name="ce15">
            <text:p>6 088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8/2019</text:p>
          </table:table-cell>
          <table:table-cell office:value-type="string" table:style-name="ce10">
            <text:p>Roksana Maślankiewicz</text:p>
          </table:table-cell>
          <table:table-cell office:value-type="string" table:style-name="ce10">
            <text:p>wynagrodzenie</text:p>
          </table:table-cell>
          <table:table-cell office:value-type="currency" office:value="4856.79" table:style-name="ce15">
            <text:p>4 856,7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8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wynagrodzenie</text:p>
          </table:table-cell>
          <table:table-cell office:value-type="currency" office:value="6864.36" table:style-name="ce15">
            <text:p>6 864,3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8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wynagrodzenie</text:p>
          </table:table-cell>
          <table:table-cell office:value-type="currency" office:value="1551.94" table:style-name="ce15">
            <text:p>1 551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8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wynagrodzenie</text:p>
          </table:table-cell>
          <table:table-cell office:value-type="currency" office:value="5474.47" table:style-name="ce15">
            <text:p>5 474,47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202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J. K. PKP Polskie Linie Kolejowe -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1906/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ARiMR (nagrody dla pełniących funk. Publ. 1.01.17-29.05.18) wpis od skargi kasacyjnej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1442/19</text:p>
          </table:table-cell>
          <table:table-cell office:value-type="string" table:style-name="ce10">
            <text:p>WSA w Warszawie</text:p>
          </table:table-cell>
          <table:table-cell office:value-type="string" table:style-name="ce18">
            <text:p>M. H. PKN (zestawienie pracowników) <text:s/>opłata kancelaryjna za wydruk<text:s/></text:p>
          </table:table-cell>
          <table:table-cell office:value-type="currency" office:value="17" table:style-name="ce15">
            <text:p>17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I SA/Gl 768/19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Jastrzębska Spółka Węglowa SA (nagrody i premie)</text:p>
            <text:p>wpis od skargi na decyzję<text:s/>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Kr 97/19</text:p>
          </table:table-cell>
          <table:table-cell office:value-type="string" table:style-name="ce10">
            <text:p>WSA w Krakowie</text:p>
          </table:table-cell>
          <table:table-cell office:value-type="string" table:style-name="ce18">
            <text:p>L. K. - RB - wpis do skargi kasacyjnej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Kr 97/19</text:p>
          </table:table-cell>
          <table:table-cell office:value-type="string" table:style-name="ce10">
            <text:p>WSA w Krakowie</text:p>
          </table:table-cell>
          <table:table-cell office:value-type="string" table:style-name="ce18">
            <text:p><text:s/>L. K. - RB - opłata kancelaryjna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Szczecinie</text:p>
          </table:table-cell>
          <table:table-cell office:value-type="string" table:style-name="ce10">
            <text:p>Wpis od skargi na bezczynność Burmistrza Miasta Węgorzyna (operaty szacunkowe)<text:s/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na bezczynność Polskiego Stronnictwa Ludowego (historia rachunków, kasa 01.01 31.05.2019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Olsztynie</text:p>
          </table:table-cell>
          <table:table-cell office:value-type="string" table:style-name="ce10">
            <text:p>Wpis od skargi na decyzję Dyrektora Warmińsko-Mazurskiego OW NFZ (lekarze geriatrzy)<text:s/>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 OSK 88/18</text:p>
          </table:table-cell>
          <table:table-cell office:value-type="string" table:style-name="ce10">
            <text:p>Państwowa Wyższa Szkoła Zawodowa im. Prof. Szczepanika w Suwałkach</text:p>
          </table:table-cell>
          <table:table-cell office:value-type="string" table:style-name="ce10">
            <text:p>Zwrot kosztów postępowania</text:p>
          </table:table-cell>
          <table:table-cell office:value-type="currency" office:value="357" table:style-name="ce15">
            <text:p>357,00 zł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ego Holdingu Nieruchomości (nagrody i premie) <text:s/>wpis od skargi z dnia 29.08.2019 r. na decyzję<text:s/></text:p>
          </table:table-cell>
          <table:table-cell office:value-type="currency" office:value="200" table:style-name="ce15">
            <text:p>200,00 zł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10">
            <text:p>Faktura 236/19</text:p>
          </table:table-cell>
          <table:table-cell office:value-type="string" table:style-name="ce10">
            <text:p>Art. Serwis Artur Kuczer</text:p>
          </table:table-cell>
          <table:table-cell office:value-type="string" table:style-name="ce10">
            <text:p>wydruki w biurze w Warszawie</text:p>
          </table:table-cell>
          <table:table-cell office:value-type="currency" office:value="276.44" table:style-name="ce15">
            <text:p>276,44 zł</text:p>
          </table:table-cell>
          <table:table-cell table:number-columns-repeated="16380" table:style-name="ce3"/>
        </table:table-row>
        <table:table-row table:style-name="ro3">
          <table:table-cell office:value-type="string" table:style-name="ce10">
            <text:p>RKP 104a/2019</text:p>
          </table:table-cell>
          <table:table-cell office:value-type="string" table:style-name="ce10">
            <text:p>Katarzyna Batko - Tołuć</text:p>
          </table:table-cell>
          <table:table-cell office:value-type="string" table:style-name="ce10">
            <text:p>udział w festiwalu PolandRock 31.07-4.08.2019 Kostrzyn (strefa NGO) - diety zgodnie z uchwałą zarządu SOWP 3/OB/VI/2019 oraz opłaty za autostrady</text:p>
          </table:table-cell>
          <table:table-cell office:value-type="currency" office:value="435.8" table:style-name="ce15">
            <text:p>435,80 zł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Sygnatura akt II SAB/Rz 57/19</text:p>
          </table:table-cell>
          <table:table-cell office:value-type="string" table:style-name="ce10">
            <text:p>WSA w Rzeszowie</text:p>
          </table:table-cell>
          <table:table-cell office:value-type="string" table:style-name="ce10">
            <text:p>ORA w Rzeszowie (wynagr. Osób funkcynych) opłata kancelaryna za wydruk</text:p>
          </table:table-cell>
          <table:table-cell office:value-type="currency" office:value="1" table:style-name="ce15">
            <text:p>1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V SAB/Wr 139/19</text:p>
          </table:table-cell>
          <table:table-cell office:value-type="string" table:style-name="ce10">
            <text:p>WSA we Wrocławiu</text:p>
          </table:table-cell>
          <table:table-cell office:value-type="string" table:style-name="ce18">
            <text:p>B. K. - Zespół Publicznych Zakładów Opieki Zdrowotnej w Z. - opłata kancelaryna za wydruk</text:p>
          </table:table-cell>
          <table:table-cell office:value-type="currency" office:value="3" table:style-name="ce15">
            <text:p>3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I SA/Wa 177/19</text:p>
          </table:table-cell>
          <table:table-cell office:value-type="string" table:style-name="ce10">
            <text:p>WSA Warszawa</text:p>
          </table:table-cell>
          <table:table-cell office:value-type="string" table:style-name="ce10">
            <text:p>KKE ds. Doświadczeń na Zwierzętach (dokumenty kandydatów niezakwalifikowanych) opłata kancelaryna</text:p>
          </table:table-cell>
          <table:table-cell office:value-type="currency" office:value="100" table:style-name="ce15">
            <text:p>10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Rachunek 9/2019<text:s/>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w Warszawie we wrześniu 2019 r.</text:p>
          </table:table-cell>
          <table:table-cell office:value-type="currency" office:value="2000" table:style-name="ce15">
            <text:p>2 00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Sygnatura akt I OSK 1566/17</text:p>
          </table:table-cell>
          <table:table-cell office:value-type="string" table:style-name="ce10">
            <text:p>Ministerstwo Spraw Zagranicznych</text:p>
          </table:table-cell>
          <table:table-cell office:value-type="string" table:style-name="ce10">
            <text:p>Zwrot kosztów postępowania<text:s/></text:p>
          </table:table-cell>
          <table:table-cell office:value-type="currency" office:value="480" table:style-name="ce15">
            <text:p>48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nr 1519207031</text:p>
          </table:table-cell>
          <table:table-cell office:value-type="string" table:style-name="ce10">
            <text:p>Wolters Kluwer</text:p>
          </table:table-cell>
          <table:table-cell office:value-type="string" table:style-name="ce10">
            <text:p>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VAT nr F0048715102/009/19</text:p>
          </table:table-cell>
          <table:table-cell office:value-type="string" table:style-name="ce10">
            <text:p>Orange</text:p>
          </table:table-cell>
          <table:table-cell office:value-type="string" table:style-name="ce10">
            <text:p>telefon w biurze w Warszawie</text:p>
          </table:table-cell>
          <table:table-cell office:value-type="currency" office:value="48.52" table:style-name="ce15">
            <text:p>48,52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VAT nr 1908310078899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/text:p>
          </table:table-cell>
          <table:table-cell office:value-type="currency" office:value="73.8" table:style-name="ce15">
            <text:p>73,8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VAT nr 11-108435-09198<text:s/>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VAT nr FAV/EL/2019/09/3721</text:p>
          </table:table-cell>
          <table:table-cell office:value-type="string" table:style-name="ce10">
            <text:p>Vercom S.A.</text:p>
          </table:table-cell>
          <table:table-cell office:value-type="string" table:style-name="ce10">
            <text:p>pakiet emaili w Emaillabs we wrześniu 2019 r.</text:p>
          </table:table-cell>
          <table:table-cell office:value-type="currency" office:value="121.77" table:style-name="ce15">
            <text:p>121,77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nr 40/08-2019</text:p>
          </table:table-cell>
          <table:table-cell office:value-type="string" table:style-name="ce10">
            <text:p>Kancelaria Radcy Prawnego Izabela Kraśna</text:p>
          </table:table-cell>
          <table:table-cell office:value-type="string" table:style-name="ce18">
            <text:p>usługi prawne - wsparcie poradnictwa <text:s/>- 13 godzin</text:p>
          </table:table-cell>
          <table:table-cell office:value-type="currency" office:value="338" table:style-name="ce15">
            <text:p>338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VAT nr 2019/09/069189/SP/2</text:p>
          </table:table-cell>
          <table:table-cell office:value-type="string" table:style-name="ce10">
            <text:p>Solid Security</text:p>
          </table:table-cell>
          <table:table-cell office:value-type="string" table:style-name="ce10">
            <text:p>ochrona biura w Warszawie</text:p>
          </table:table-cell>
          <table:table-cell office:value-type="currency" office:value="64.14" table:style-name="ce15">
            <text:p>64,14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Rachunek 18/UZ4/2018</text:p>
          </table:table-cell>
          <table:table-cell office:value-type="string" table:style-name="ce10">
            <text:p>Szymon Dubiel</text:p>
          </table:table-cell>
          <table:table-cell office:value-type="string" table:style-name="ce10">
            <text:p>wsparciew prowadzonych sprawach i poradnictwie łącznie - 18 godzin</text:p>
          </table:table-cell>
          <table:table-cell office:value-type="currency" office:value="306" table:style-name="ce15">
            <text:p>306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Rachunek 17/UZ4/2018</text:p>
          </table:table-cell>
          <table:table-cell office:value-type="string" table:style-name="ce10">
            <text:p>Szymon Dubiel</text:p>
          </table:table-cell>
          <table:table-cell office:value-type="string" table:style-name="ce10">
            <text:p>wsparcie w prowadzonych sprawach i poradnictwie łącznie - 24 godziny</text:p>
          </table:table-cell>
          <table:table-cell office:value-type="currency" office:value="477" table:style-name="ce15">
            <text:p>477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Sygnatura akt II SA/Wa 1959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. S. - <text:s/>SKO w Warszawie wpis od skargi na decyzę<text:s/></text:p>
          </table:table-cell>
          <table:table-cell office:value-type="currency" office:value="200" table:style-name="ce15">
            <text:p>20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I SAB_Wa 696_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z dnia 17.09.2019 r. na bezczynność PGE Polskiej Grupy Energetycznej (nagrody i premie 2017 i 2018)</text:p>
          </table:table-cell>
          <table:table-cell office:value-type="currency" office:value="100" table:style-name="ce15">
            <text:p>10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I SAB/Wa 550/16 (I OSK 1851/17)</text:p>
          </table:table-cell>
          <table:table-cell office:value-type="string" table:style-name="ce10">
            <text:p>Ministerstwo Rolnictwa i Rozwoju Wsi</text:p>
          </table:table-cell>
          <table:table-cell office:value-type="string" table:style-name="ce10">
            <text:p>MRiRW (wnioski o ponowne) zwrot kosztów postępowania kasacyjnego</text:p>
          </table:table-cell>
          <table:table-cell office:value-type="currency" office:value="240" table:style-name="ce15">
            <text:p>24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 OSK 2390/17, I OSK2392/17</text:p>
          </table:table-cell>
          <table:table-cell office:value-type="string" table:style-name="ce10">
            <text:p>SKO w Szczecinie</text:p>
          </table:table-cell>
          <table:table-cell office:value-type="string" table:style-name="ce10">
            <text:p>SKO Szczecin (niedopuszczenie SOWP do sprawy B.Wilka) <text:s/>zwrot kosztów postępowania kasacyjnego</text:p>
          </table:table-cell>
          <table:table-cell office:value-type="currency" office:value="720" table:style-name="ce15">
            <text:p>72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VAT 38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pomoc prawna dla nabywcy I OSK 2660/18</text:p>
          </table:table-cell>
          <table:table-cell office:value-type="currency" office:value="340" table:style-name="ce15">
            <text:p>34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VAT 39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pomoc prawna dla nabywcy I OSK 1481/17</text:p>
          </table:table-cell>
          <table:table-cell office:value-type="currency" office:value="480" table:style-name="ce15">
            <text:p>48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Rachunek 24/UZ9/2017</text:p>
          </table:table-cell>
          <table:table-cell office:value-type="string" table:style-name="ce10">
            <text:p>Michał Zaremba</text:p>
          </table:table-cell>
          <table:table-cell office:value-type="string" table:style-name="ce18">
            <text:p>doradztwo prawne w zakresie dip - 24 godziny</text:p>
          </table:table-cell>
          <table:table-cell office:value-type="currency" office:value="626.37" table:style-name="ce15">
            <text:p>626,37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Rachunek 25/UZ9/2017</text:p>
          </table:table-cell>
          <table:table-cell office:value-type="string" table:style-name="ce10">
            <text:p>Michał Zaremba</text:p>
          </table:table-cell>
          <table:table-cell office:value-type="string" table:style-name="ce18">
            <text:p>doradztwo prawne w zakresie dip - 30 godzin</text:p>
          </table:table-cell>
          <table:table-cell office:value-type="currency" office:value="782.42" table:style-name="ce15">
            <text:p>782,42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VAT nr 101/08/2019</text:p>
          </table:table-cell>
          <table:table-cell office:value-type="string" table:style-name="ce10">
            <text:p>TAXUS</text:p>
          </table:table-cell>
          <table:table-cell office:value-type="string" table:style-name="ce10">
            <text:p>usługi księgowe</text:p>
          </table:table-cell>
          <table:table-cell office:value-type="currency" office:value="1050" table:style-name="ce15">
            <text:p>1 05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Lista płac <text:s/>9/2019</text:p>
          </table:table-cell>
          <table:table-cell office:value-type="string" table:style-name="ce10">
            <text:p>Joanna Gucman-Muż</text:p>
          </table:table-cell>
          <table:table-cell office:value-type="string" table:style-name="ce10">
            <text:p>wynagrodzenie</text:p>
          </table:table-cell>
          <table:table-cell office:value-type="currency" office:value="4073.12" table:style-name="ce15">
            <text:p>4 073,12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Lista płac 9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wynagrodzenie</text:p>
          </table:table-cell>
          <table:table-cell office:value-type="currency" office:value="1551.94" table:style-name="ce15">
            <text:p>1 551,94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Lista płac <text:s/>9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wynagrodzenie</text:p>
          </table:table-cell>
          <table:table-cell office:value-type="currency" office:value="6267.46" table:style-name="ce15">
            <text:p>6 267,46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Lista płac <text:s/>9/2019</text:p>
          </table:table-cell>
          <table:table-cell office:value-type="string" table:style-name="ce10">
            <text:p>Agnieszka Zdanowicz</text:p>
          </table:table-cell>
          <table:table-cell office:value-type="string" table:style-name="ce10">
            <text:p>wynagrodzenie</text:p>
          </table:table-cell>
          <table:table-cell office:value-type="currency" office:value="1841.49" table:style-name="ce15">
            <text:p>1 841,49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Lista płac <text:s/>9/2019</text:p>
          </table:table-cell>
          <table:table-cell office:value-type="string" table:style-name="ce10">
            <text:p>Martyna Bójko</text:p>
          </table:table-cell>
          <table:table-cell office:value-type="string" table:style-name="ce10">
            <text:p>wynagrodzenie</text:p>
          </table:table-cell>
          <table:table-cell office:value-type="currency" office:value="6088.38" table:style-name="ce15">
            <text:p>6 088,38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Lista płac <text:s/>9/2019</text:p>
          </table:table-cell>
          <table:table-cell office:value-type="string" table:style-name="ce10">
            <text:p>Roksana Maślankiewicz</text:p>
          </table:table-cell>
          <table:table-cell office:value-type="string" table:style-name="ce10">
            <text:p>wynagrodzenie</text:p>
          </table:table-cell>
          <table:table-cell office:value-type="currency" office:value="4856.8" table:style-name="ce15">
            <text:p>4 856,8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Lista płac <text:s/>9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wynagrodzenie</text:p>
          </table:table-cell>
          <table:table-cell office:value-type="currency" office:value="6864.36" table:style-name="ce15">
            <text:p>6 864,36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Lista płac <text:s/>9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wynagrodzenie</text:p>
          </table:table-cell>
          <table:table-cell office:value-type="currency" office:value="6088.38" table:style-name="ce15">
            <text:p>6 088,38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I SA_Wa 1873_16 (I OSK 2921/17)</text:p>
          </table:table-cell>
          <table:table-cell office:value-type="string" table:style-name="ce10">
            <text:p>Ministerstwo Rolnictwa i Rozwoju Ws</text:p>
          </table:table-cell>
          <table:table-cell office:value-type="string" table:style-name="ce10">
            <text:p>MRiRW (wnioski o ponowne) zwrot kosztów postępowania kascyjnego</text:p>
          </table:table-cell>
          <table:table-cell office:value-type="currency" office:value="160" table:style-name="ce15">
            <text:p>16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I SA_Ol 697_19</text:p>
          </table:table-cell>
          <table:table-cell office:value-type="string" table:style-name="ce10">
            <text:p>WSA w Olsztynie</text:p>
          </table:table-cell>
          <table:table-cell office:value-type="string" table:style-name="ce10">
            <text:p>CEIK w Olsztynie (koszty festiwalu Arena FilmiMusic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I SA_Wa 1906_18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ARiMR (nagrody dla pełniących funkcje 1.01.17-29.05.18) opłata kancelaryjna</text:p>
          </table:table-cell>
          <table:table-cell office:value-type="currency" office:value="100" table:style-name="ce15">
            <text:p>10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VAT nr 34/2019<text:s/>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 OSK 3719/18</text:p>
          </table:table-cell>
          <table:table-cell office:value-type="currency" office:value="480" table:style-name="ce15">
            <text:p>48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VAT nr 41/2019<text:s/>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 OSK 468/17</text:p>
          </table:table-cell>
          <table:table-cell office:value-type="currency" office:value="480" table:style-name="ce15">
            <text:p>48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Sygnatura akt III SA/Gl 848/19<text:s/>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J. Ł. - SKO w Katowicach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Sygnatura akt II SA/Wa 2083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TVP (umowy z Opolem 2016 i 2017) <text:s/>wpis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 OSK 1899/17<text:s/></text:p>
          </table:table-cell>
          <table:table-cell office:value-type="string" table:style-name="ce10">
            <text:p>Ministerstwo Nauki i Szkolnictwa Wyższego</text:p>
          </table:table-cell>
          <table:table-cell office:value-type="string" table:style-name="ce10">
            <text:p>Ministerstwo Nauki i Szkolnictwa Wyższego (wnioski o ponowne) zwrot kosztów postępowania kasacyjnego</text:p>
          </table:table-cell>
          <table:table-cell office:value-type="currency" office:value="360" table:style-name="ce15">
            <text:p>36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1">
          <table:table-cell office:value-type="string" table:style-name="ce10">
            <text:p>Faktura nr 02/09/2019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 49 godzin</text:p>
          </table:table-cell>
          <table:table-cell office:value-type="currency" office:value="2450" table:style-name="ce15">
            <text:p>2 45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Rachunek 14/UZ14a/2018</text:p>
          </table:table-cell>
          <table:table-cell office:value-type="string" table:style-name="ce10">
            <text:p>Ewa Newelska</text:p>
          </table:table-cell>
          <table:table-cell office:value-type="string" table:style-name="ce10">
            <text:p>analiza danych, wyszukiwanie informacji, doradztwo prawne - 27 godzin</text:p>
          </table:table-cell>
          <table:table-cell office:value-type="currency" office:value="459" table:style-name="ce15">
            <text:p>459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Rachunek 17/UZ1/2018</text:p>
          </table:table-cell>
          <table:table-cell office:value-type="string" table:style-name="ce10">
            <text:p>Adam Dobrawy</text:p>
          </table:table-cell>
          <table:table-cell office:value-type="string" table:style-name="ce10">
            <text:p>dbanie o bezpieczeństwo cyfrowe i prace związane z zarządzaniem serwerami - 10 godzin</text:p>
          </table:table-cell>
          <table:table-cell office:value-type="currency" office:value="260" table:style-name="ce15">
            <text:p>26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3">
          <table:table-cell office:value-type="string" table:style-name="ce10">
            <text:p>Sygnatura akt II SA_Wa 2407_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na decyzję z 16.08.2019 POLREGIO Przewozy Regionalne (połączenia kolejowe do Kostrzynia nad Odrą w czasie P'and'R Festiwal</text:p>
          </table:table-cell>
          <table:table-cell office:value-type="currency" office:value="200" table:style-name="ce15">
            <text:p>20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I SA_Wa 2470_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sądowy od skargi na decyzję TVP z 23.08.2019 nr TVP/BSK/027-21/2019</text:p>
          </table:table-cell>
          <table:table-cell office:value-type="currency" office:value="200" table:style-name="ce15">
            <text:p>200,00 zł</text:p>
          </table:table-cell>
          <table:table-cell table:number-columns-repeated="16310" table:style-name="ce1"/>
          <table:table-cell table:number-columns-repeated="70" table:style-name="ce14"/>
        </table:table-row>
        <table:table-row table:style-name="ro2">
          <table:table-cell office:value-type="string" table:style-name="ce10">
            <text:p>Sygnatura akt I OSK 1910/18</text:p>
          </table:table-cell>
          <table:table-cell office:value-type="string" table:style-name="ce10">
            <text:p>Ministerstwo Finansów</text:p>
          </table:table-cell>
          <table:table-cell office:value-type="string" table:style-name="ce10">
            <text:p><text:s/>Minister Finansów (gabinet polityczny) zwrot kosztów postępowania kasacyjnego</text:p>
          </table:table-cell>
          <table:table-cell office:value-type="currency" office:value="240" table:style-name="ce15">
            <text:p>24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 OSK 2832/17</text:p>
          </table:table-cell>
          <table:table-cell office:value-type="string" table:style-name="ce10">
            <text:p>Urząd Gminy Ożarowice</text:p>
          </table:table-cell>
          <table:table-cell office:value-type="string" table:style-name="ce10">
            <text:p>Urząd Gminy Ożarowice (nagrania z obrad rady miasta) zwrot kosztów postępowania kasacyjnego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10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SOWP 10.2019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Zaliczka 4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zaliczka na media w biurze w IV kwartale 2019</text:p>
          </table:table-cell>
          <table:table-cell office:value-type="currency" office:value="2300" table:style-name="ce15">
            <text:p>2 3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9/UZ4/2018<text:s/></text:p>
          </table:table-cell>
          <table:table-cell office:value-type="string" table:style-name="ce10">
            <text:p>Szymon Dubiel</text:p>
          </table:table-cell>
          <table:table-cell office:value-type="string" table:style-name="ce10">
            <text:p>wsparcie wprowadzonych sprawach i poradnictwie - 19</text:p>
            <text:p>godzin</text:p>
          </table:table-cell>
          <table:table-cell office:value-type="currency" office:value="323" table:style-name="ce15">
            <text:p>323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539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NiSW (dok. kandyd. KKE ds. Dośw. na Zwierzętach obecna kadencja) opłata kancelaryjna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2199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Telewizja Polska TVP (akredytacje na Mundial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26/UZ9/2017<text:s/></text:p>
          </table:table-cell>
          <table:table-cell office:value-type="string" table:style-name="ce10">
            <text:p>Michał Zaremba</text:p>
          </table:table-cell>
          <table:table-cell office:value-type="string" table:style-name="ce10">
            <text:p>doradztwo prawne w zakresie dip 18 godzin</text:p>
          </table:table-cell>
          <table:table-cell office:value-type="currency" office:value="464.83" table:style-name="ce15">
            <text:p>464,83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z dnia 7.10.2019 r. na decyzję z 28.08.2019 r. Rektora UW (umowy z firmą Elsevier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wpis</text:p>
          </table:table-cell>
          <table:table-cell office:value-type="string" table:style-name="ce10">
            <text:p>WSA w Warszawie</text:p>
          </table:table-cell>
          <table:table-cell office:value-type="string" table:style-name="ce18">
            <text:p>Opłata za skargę na TVP - dot. listy kont w social mediach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303/19</text:p>
          </table:table-cell>
          <table:table-cell office:value-type="string" table:style-name="ce10">
            <text:p>ART. Serwis Artur Kuczer</text:p>
          </table:table-cell>
          <table:table-cell office:value-type="string" table:style-name="ce10">
            <text:p>opłata za wydruki</text:p>
          </table:table-cell>
          <table:table-cell office:value-type="currency" office:value="263.52999999999997" table:style-name="ce15">
            <text:p>263,53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/UZ7/2019</text:p>
          </table:table-cell>
          <table:table-cell office:value-type="string" table:style-name="ce10">
            <text:p>Sandra Kościelska</text:p>
          </table:table-cell>
          <table:table-cell office:value-type="string" table:style-name="ce18">
            <text:p>przygotowywanie opinii prawnych oraz projektów pism w ramach DIP - 4 godziny</text:p>
          </table:table-cell>
          <table:table-cell office:value-type="currency" office:value="68" table:style-name="ce15">
            <text:p>68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Bk 616/19</text:p>
          </table:table-cell>
          <table:table-cell office:value-type="string" table:style-name="ce10">
            <text:p>WSA w Białymstoku</text:p>
          </table:table-cell>
          <table:table-cell office:value-type="string" table:style-name="ce10">
            <text:p>PWSZ im. Szczepanika w Suwałkach (orzeczenia i ugody 2016-2018,2019) <text:s/>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09300078557<text:s/>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/text:p>
          </table:table-cell>
          <table:table-cell office:value-type="currency" office:value="73.8" table:style-name="ce15">
            <text:p>73,8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1-113959-10194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<text:s/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1519237446</text:p>
          </table:table-cell>
          <table:table-cell office:value-type="string" table:style-name="ce10">
            <text:p>Wolters Kluwer</text:p>
          </table:table-cell>
          <table:table-cell office:value-type="string" table:style-name="ce10">
            <text:p>opłata za 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19/10/071810/SP/2</text:p>
          </table:table-cell>
          <table:table-cell office:value-type="string" table:style-name="ce10">
            <text:p>Solid</text:p>
          </table:table-cell>
          <table:table-cell office:value-type="string" table:style-name="ce10">
            <text:p>ochrona biura w Warszawie</text:p>
          </table:table-cell>
          <table:table-cell office:value-type="currency" office:value="64.14" table:style-name="ce15">
            <text:p>64,14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Gd 557/19</text:p>
          </table:table-cell>
          <table:table-cell office:value-type="string" table:style-name="ce10">
            <text:p>Wojewódzki Sąd Administracyjny w Gdańsku</text:p>
          </table:table-cell>
          <table:table-cell office:value-type="string" table:style-name="ce10">
            <text:p>opłata kancelaryjna za wydruk przystąpienia</text:p>
          </table:table-cell>
          <table:table-cell office:value-type="currency" office:value="6" table:style-name="ce15">
            <text:p>6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10/19</text:p>
          </table:table-cell>
          <table:table-cell office:value-type="string" table:style-name="ce10">
            <text:p>Orange Polska</text:p>
          </table:table-cell>
          <table:table-cell office:value-type="string" table:style-name="ce10">
            <text:p>telefon w biurze w Warszawie</text:p>
          </table:table-cell>
          <table:table-cell office:value-type="currency" office:value="51.48" table:style-name="ce15">
            <text:p>51,48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Gd 558/19</text:p>
          </table:table-cell>
          <table:table-cell office:value-type="string" table:style-name="ce10">
            <text:p>Wojewódzki Sąd Administracyjny w Gdańsku</text:p>
          </table:table-cell>
          <table:table-cell office:value-type="string" table:style-name="ce18">
            <text:p>GK (wynagrodzenie nauczycieli) opłata kancelaryjna</text:p>
          </table:table-cell>
          <table:table-cell office:value-type="currency" office:value="6" table:style-name="ce15">
            <text:p>6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2893/18</text:p>
          </table:table-cell>
          <table:table-cell office:value-type="string" table:style-name="ce10">
            <text:p>Trybunał Konstytucyjny</text:p>
          </table:table-cell>
          <table:table-cell office:value-type="string" table:style-name="ce10">
            <text:p>zwrot kosztów postępowania kasacyjnego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 OSK 613/19</text:p>
          </table:table-cell>
          <table:table-cell office:value-type="string" table:style-name="ce10">
            <text:p>Nadleśnictwo Gryfice</text:p>
          </table:table-cell>
          <table:table-cell office:value-type="string" table:style-name="ce10">
            <text:p>zwrot kosztów postępowania kasacyjnego</text:p>
          </table:table-cell>
          <table:table-cell office:value-type="currency" office:value="240" table:style-name="ce15">
            <text:p>24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/Wa 2200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TVP (impreza sylwestrowa 2015, 2016 i2017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10/2019</text:p>
          </table:table-cell>
          <table:table-cell office:value-type="string" table:style-name="ce10">
            <text:p>Joanna Gucman-Muż</text:p>
          </table:table-cell>
          <table:table-cell office:value-type="string" table:style-name="ce10">
            <text:p>Lpł 10/2019</text:p>
          </table:table-cell>
          <table:table-cell office:value-type="currency" office:value="4805.05" table:style-name="ce15">
            <text:p>4 805,05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10/2019</text:p>
          </table:table-cell>
          <table:table-cell office:value-type="string" table:style-name="ce10">
            <text:p>Martyna Bójko</text:p>
          </table:table-cell>
          <table:table-cell office:value-type="string" table:style-name="ce10">
            <text:p>Lpł 10/2019</text:p>
          </table:table-cell>
          <table:table-cell office:value-type="currency" office:value="4261.87" table:style-name="ce15">
            <text:p>4 261,87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10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Lpł 10/2019</text:p>
          </table:table-cell>
          <table:table-cell office:value-type="currency" office:value="5264.67" table:style-name="ce15">
            <text:p>5 264,67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10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Lpł 10/2019</text:p>
          </table:table-cell>
          <table:table-cell office:value-type="currency" office:value="823.71" table:style-name="ce15">
            <text:p>823,71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10/2019</text:p>
          </table:table-cell>
          <table:table-cell office:value-type="string" table:style-name="ce10">
            <text:p>Roksana Maślankiewicz</text:p>
          </table:table-cell>
          <table:table-cell office:value-type="string" table:style-name="ce10">
            <text:p>Lpł 10/2019</text:p>
          </table:table-cell>
          <table:table-cell office:value-type="currency" office:value="3671.17" table:style-name="ce15">
            <text:p>3 671,17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10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Lpł 10/2019</text:p>
          </table:table-cell>
          <table:table-cell office:value-type="currency" office:value="5835.36" table:style-name="ce15">
            <text:p>5 835,3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10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Lpł 10/2019</text:p>
          </table:table-cell>
          <table:table-cell office:value-type="currency" office:value="1029" table:style-name="ce15">
            <text:p>1 029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10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Lpł 10/2019</text:p>
          </table:table-cell>
          <table:table-cell office:value-type="currency" office:value="1551.94" table:style-name="ce15">
            <text:p>1 551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10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Lpł 10/2019</text:p>
          </table:table-cell>
          <table:table-cell office:value-type="currency" office:value="6267.46" table:style-name="ce15">
            <text:p>6 267,4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<text:s/>10/2019</text:p>
          </table:table-cell>
          <table:table-cell office:value-type="string" table:style-name="ce10">
            <text:p>Agnieszka Zdanowicz</text:p>
          </table:table-cell>
          <table:table-cell office:value-type="string" table:style-name="ce10">
            <text:p>Lpł 10/2019</text:p>
          </table:table-cell>
          <table:table-cell office:value-type="currency" office:value="812.49" table:style-name="ce15">
            <text:p>812,49 zł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10">
            <text:p>Sygnatyra akt II SAB_Wa 747_19</text:p>
          </table:table-cell>
          <table:table-cell office:value-type="string" table:style-name="ce10">
            <text:p>WSA Warszawa</text:p>
          </table:table-cell>
          <table:table-cell office:value-type="string" table:style-name="ce10">
            <text:p>Wpis sądowy od skargi na bezczynność PWPW S.A. z 1.10.2019 r.</text:p>
          </table:table-cell>
          <table:table-cell office:value-type="currency" office:value="100" table:style-name="ce15">
            <text:p>100,00 zł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Bydgoszczy</text:p>
          </table:table-cell>
          <table:table-cell office:value-type="string" table:style-name="ce10">
            <text:p>Wpis sądowy od skargi z 16.10.19 <text:s/>na decyzję dyrektora Kujawsko-Pomorskiego Oddziału Wojewódzkiego NFZ w Bydgoszczy z 12.09.19</text:p>
          </table:table-cell>
          <table:table-cell office:value-type="currency" office:value="200" table:style-name="ce15">
            <text:p>200,00 zł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Sygnatyra akt II SAB/Ol 48/19</text:p>
          </table:table-cell>
          <table:table-cell office:value-type="string" table:style-name="ce10">
            <text:p>WSA w Olsztynie</text:p>
          </table:table-cell>
          <table:table-cell office:value-type="string" table:style-name="ce10">
            <text:p>wpis sądowy od skargi kasacyjnej Komenda Państwowej Straży Pożarnej w Olsztynie (śmierć strażaka - zeznania, orzeczenia, raporty)</text:p>
          </table:table-cell>
          <table:table-cell office:value-type="currency" office:value="100" table:style-name="ce15">
            <text:p>100,00 zł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10">
            <text:p>wpis</text:p>
          </table:table-cell>
          <table:table-cell office:value-type="string" table:style-name="ce10">
            <text:p>WSA w Szczecinie</text:p>
          </table:table-cell>
          <table:table-cell office:value-type="string" table:style-name="ce10">
            <text:p>Wpis sądowy od skargi z 28.10.2019 r. na decyzję GWiK z 23.09.2019</text:p>
          </table:table-cell>
          <table:table-cell office:value-type="currency" office:value="200" table:style-name="ce15">
            <text:p>200,00 zł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Wpis sądowy od skargi na bezczynność (dot. wniosku o udost. info publ. z 26 sierpnia 2019 r.)</text:p>
          </table:table-cell>
          <table:table-cell office:value-type="currency" office:value="100" table:style-name="ce15">
            <text:p>100,00 zł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Sygnatura akt II SAB/Lu 57/19<text:s/></text:p>
          </table:table-cell>
          <table:table-cell office:value-type="string" table:style-name="ce10">
            <text:p>WSA w Lublinie</text:p>
          </table:table-cell>
          <table:table-cell office:value-type="string" table:style-name="ce10">
            <text:p>Parafia w Skierbieszowie (cmentarze) opłata kancelaryjna za odpis orzeczenia</text:p>
          </table:table-cell>
          <table:table-cell office:value-type="currency" office:value="100" table:style-name="ce15">
            <text:p>100,00 zł</text:p>
          </table:table-cell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style-name="ce3"/>
          <table:table-cell table:style-name="ce12"/>
          <table:table-cell table:style-name="ce4"/>
          <table:table-cell table:style-name="ce13"/>
          <table:table-cell table:style-name="ce5"/>
          <table:table-cell table:number-columns-repeated="8"/>
        </table:table-row>
        <table:table-row table:style-name="ro2">
          <table:table-cell office:value-type="string" table:style-name="ce10">
            <text:p>Rachunek 18/UZ1/2018</text:p>
          </table:table-cell>
          <table:table-cell office:value-type="string" table:style-name="ce10">
            <text:p>Adam Dobrawy</text:p>
          </table:table-cell>
          <table:table-cell office:value-type="string" table:style-name="ce17">
            <text:p>dbanie o bezpieczeństwo cyfrowe i prace związane z zarządzaniem serwerami 22 godzin</text:p>
          </table:table-cell>
          <table:table-cell office:value-type="currency" office:value="572" table:style-name="ce15">
            <text:p>572,00 zł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10">
            <text:p>Faktura nr 02/10/2019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 49 godzin</text:p>
          </table:table-cell>
          <table:table-cell office:value-type="currency" office:value="2450" table:style-name="ce15">
            <text:p>2 450,00 zł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Rachunek 1/UZ7/2019</text:p>
          </table:table-cell>
          <table:table-cell office:value-type="string" table:style-name="ce10">
            <text:p>Sandra Kościelska</text:p>
          </table:table-cell>
          <table:table-cell office:value-type="string" table:style-name="ce18">
            <text:p>przygotowywanie opinii prawnych oraz projektów pism w ramach DIP 4 godziny - dopłata</text:p>
          </table:table-cell>
          <table:table-cell office:value-type="currency" office:value="5" table:style-name="ce15">
            <text:p>5,00 zł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10">
            <text:p>Faktura VAT nr 114/09/2019</text:p>
          </table:table-cell>
          <table:table-cell office:value-type="string" table:style-name="ce10">
            <text:p>TAXUS</text:p>
          </table:table-cell>
          <table:table-cell office:value-type="string" table:style-name="ce10">
            <text:p>usługi księgowe</text:p>
          </table:table-cell>
          <table:table-cell office:value-type="currency" office:value="1050" table:style-name="ce15">
            <text:p>1 050,00 zł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RKP 124/2019</text:p>
          </table:table-cell>
          <table:table-cell office:value-type="string" table:style-name="ce10">
            <text:p>Szymon Osowski</text:p>
          </table:table-cell>
          <table:table-cell office:value-type="string" table:style-name="ce18">
            <text:p>Spotkanie o narzędziach wpływu na władzę w Lesznie 5-6.07.2019 - przejazd, dieta<text:s/></text:p>
          </table:table-cell>
          <table:table-cell office:value-type="currency" office:value="209.66" table:style-name="ce15">
            <text:p>209,66 zł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10">
            <text:p>Sygnatura akt II SA/Wa 885/16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ON (audyt dot. Korupcji) <text:s/>opłaty sądowe</text:p>
          </table:table-cell>
          <table:table-cell office:value-type="currency" office:value="300" table:style-name="ce15">
            <text:p>300,00 zł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10">
            <text:p>wpis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Skarga na decyzję Polskiego Radia SA nr BZ 1781/2019</text:p>
          </table:table-cell>
          <table:table-cell office:value-type="currency" office:value="200" table:style-name="ce15">
            <text:p>200,00 zł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10">
            <text:p>Rachunek 11/2019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0">
            <text:p>wynajem biura w Warszawie 11.2019</text:p>
          </table:table-cell>
          <table:table-cell office:value-type="currency" office:value="2000" table:style-name="ce15">
            <text:p>2 000,00 zł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Sygnatura akt II SO/Wa 37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e Linie Lotnicze LOT (wynagr., nagrody 2016-2018) opłata kancelaryjna</text:p>
          </table:table-cell>
          <table:table-cell office:value-type="currency" office:value="0.5" table:style-name="ce15">
            <text:p>0,50 zł</text:p>
          </table:table-cell>
          <table:table-cell table:number-columns-repeated="16380" table:style-name="ce3"/>
        </table:table-row>
        <table:table-row table:style-name="ro2">
          <table:table-cell office:value-type="string" table:style-name="ce10">
            <text:p>Sygnatura akt II SAB_Wa 203_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 Koncern Naftowy ORLEN S.A. (nagrody i premie 2017 i 2018)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_Wa 203_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 Koncern Naftowy ORLEN S.A. (nagrody i premie 2017 i 2018) opłata kancelaryjna za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1519266402</text:p>
          </table:table-cell>
          <table:table-cell office:value-type="string" table:style-name="ce10">
            <text:p>Wolters Kluwer</text:p>
          </table:table-cell>
          <table:table-cell office:value-type="string" table:style-name="ce10">
            <text:p>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11/19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telefon stacjonarny w biurze w Warszawie</text:p>
          </table:table-cell>
          <table:table-cell office:value-type="currency" office:value="48.71" table:style-name="ce15">
            <text:p>48,71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1-123355-11195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10310078237</text:p>
          </table:table-cell>
          <table:table-cell office:value-type="string" table:style-name="ce10">
            <text:p>Polkomtel Sp. z o. o.</text:p>
          </table:table-cell>
          <table:table-cell office:value-type="string" table:style-name="ce10">
            <text:p>telefony komórkowe</text:p>
          </table:table-cell>
          <table:table-cell office:value-type="currency" office:value="73.8" table:style-name="ce15">
            <text:p>73,8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19/11/070237/SP/2</text:p>
          </table:table-cell>
          <table:table-cell office:value-type="string" table:style-name="ce10">
            <text:p>Solid Security</text:p>
          </table:table-cell>
          <table:table-cell office:value-type="string" table:style-name="ce10">
            <text:p>ochrona biura w Warszawie</text:p>
          </table:table-cell>
          <table:table-cell office:value-type="currency" office:value="64.14" table:style-name="ce15">
            <text:p>64,1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4/UZ6/2019<text:s/></text:p>
          </table:table-cell>
          <table:table-cell office:value-type="string" table:style-name="ce10">
            <text:p>Damian Aptowicz</text:p>
          </table:table-cell>
          <table:table-cell office:value-type="string" table:style-name="ce18">
            <text:p>doradztwo prawne w zakresie IP oraz praw mieszkańców 14 godzin</text:p>
          </table:table-cell>
          <table:table-cell office:value-type="currency" office:value="238" table:style-name="ce15">
            <text:p>238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593/16</text:p>
          </table:table-cell>
          <table:table-cell office:value-type="string" table:style-name="ce10">
            <text:p>WSA Warszawa</text:p>
          </table:table-cell>
          <table:table-cell office:value-type="string" table:style-name="ce10">
            <text:p>Ministerstwo Infra struktury i Budownictwa (wnioski o ponowne) - opłata kancelaryjna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I SA/Gl 768/19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<text:s/>Jastrzębska Spółka <text:s/>Węglowa S.A. (nagrody i premie 201 7 i 2018) opłata kancelaryjna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20/UZ4/2018<text:s/></text:p>
          </table:table-cell>
          <table:table-cell office:value-type="string" table:style-name="ce10">
            <text:p>Szymon Dubiel</text:p>
          </table:table-cell>
          <table:table-cell office:value-type="string" table:style-name="ce18">
            <text:p>wsparcie wp rowadzonych sprawach i poradnictwie 18 godzin</text:p>
          </table:table-cell>
          <table:table-cell office:value-type="currency" office:value="306" table:style-name="ce15">
            <text:p>306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21/UZ4/2018<text:s/></text:p>
          </table:table-cell>
          <table:table-cell office:value-type="string" table:style-name="ce10">
            <text:p>Szymon Dubiel</text:p>
          </table:table-cell>
          <table:table-cell office:value-type="string" table:style-name="ce18">
            <text:p>wsparcie wp rowadzonych sprawach i poradnictwie 7 godzin</text:p>
          </table:table-cell>
          <table:table-cell office:value-type="currency" office:value="147.36000000000001" table:style-name="ce15">
            <text:p>147,36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5/UZ14a/2018</text:p>
          </table:table-cell>
          <table:table-cell office:value-type="string" table:style-name="ce10">
            <text:p>Ewa Newelska</text:p>
          </table:table-cell>
          <table:table-cell office:value-type="string" table:style-name="ce17">
            <text:p>analiza danych, wyszukiwanie informacji, doradz two prawne - 65 godzin</text:p>
          </table:table-cell>
          <table:table-cell office:value-type="currency" office:value="1105" table:style-name="ce15">
            <text:p>1 105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Lpł 11/2019</text:p>
          </table:table-cell>
          <table:table-cell office:value-type="currency" office:value="6267.46" table:style-name="ce15">
            <text:p>6 267,4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Lpł 11/2019</text:p>
          </table:table-cell>
          <table:table-cell office:value-type="currency" office:value="1551.94" table:style-name="ce15">
            <text:p>1 551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Lpł 11/2019</text:p>
          </table:table-cell>
          <table:table-cell office:value-type="currency" office:value="5835.36" table:style-name="ce15">
            <text:p>5 835,3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SZymon Osowski</text:p>
          </table:table-cell>
          <table:table-cell office:value-type="string" table:style-name="ce10">
            <text:p>Lpł 11/2019</text:p>
          </table:table-cell>
          <table:table-cell office:value-type="currency" office:value="1029" table:style-name="ce15">
            <text:p>1 029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Martyna Bójko</text:p>
          </table:table-cell>
          <table:table-cell office:value-type="string" table:style-name="ce10">
            <text:p>Lpł 11/2019</text:p>
          </table:table-cell>
          <table:table-cell office:value-type="currency" office:value="4261.87" table:style-name="ce15">
            <text:p>4 261,87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Joanna Gucman</text:p>
          </table:table-cell>
          <table:table-cell office:value-type="string" table:style-name="ce10">
            <text:p>lpł 11/2019</text:p>
          </table:table-cell>
          <table:table-cell office:value-type="currency" office:value="4805.05" table:style-name="ce15">
            <text:p>4 805,05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Agnieszka Zdanowicz</text:p>
          </table:table-cell>
          <table:table-cell office:value-type="string" table:style-name="ce10">
            <text:p>Lpł 11/2019</text:p>
          </table:table-cell>
          <table:table-cell office:value-type="currency" office:value="812.49" table:style-name="ce15">
            <text:p>812,4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Roksana Maślankiewicz</text:p>
          </table:table-cell>
          <table:table-cell office:value-type="string" table:style-name="ce10">
            <text:p>Lpł 11/2019</text:p>
          </table:table-cell>
          <table:table-cell office:value-type="currency" office:value="3671.17" table:style-name="ce15">
            <text:p>3 671,17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Alina Czyżewska</text:p>
          </table:table-cell>
          <table:table-cell office:value-type="string" table:style-name="ce10">
            <text:p>Lpł 11/2019</text:p>
          </table:table-cell>
          <table:table-cell office:value-type="currency" office:value="6088.38" table:style-name="ce15">
            <text:p>6 088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Lpł 11/2019</text:p>
          </table:table-cell>
          <table:table-cell office:value-type="currency" office:value="5175.38" table:style-name="ce15">
            <text:p>5 175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1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Lpł 11/2019</text:p>
          </table:table-cell>
          <table:table-cell office:value-type="currency" office:value="913" table:style-name="ce15">
            <text:p>913,00 zł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Sygantura akt I OSK 144/17</text:p>
          </table:table-cell>
          <table:table-cell office:value-type="string" table:style-name="ce10">
            <text:p>Ministerstwo Nauki i Szkolnictwa Wyższego</text:p>
          </table:table-cell>
          <table:table-cell office:value-type="string" table:style-name="ce10">
            <text:p>Ministerstwo Nauki i Szkolnictwa W. (dok. zakwalif. kandyd. KKE ds. Dośw. na Zwierzętach 2015-19) - zwrot kosztów postęowania kasacyjnego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334/19</text:p>
          </table:table-cell>
          <table:table-cell office:value-type="string" table:style-name="ce10">
            <text:p>Art.. Servis Artur Kuczer</text:p>
          </table:table-cell>
          <table:table-cell office:value-type="string" table:style-name="ce10">
            <text:p>opłata za wydruki</text:p>
          </table:table-cell>
          <table:table-cell office:value-type="currency" office:value="254.92" table:style-name="ce15">
            <text:p>254,92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30/10/2019</text:p>
          </table:table-cell>
          <table:table-cell office:value-type="string" table:style-name="ce10">
            <text:p>Taxus Ann Pyrz</text:p>
          </table:table-cell>
          <table:table-cell office:value-type="string" table:style-name="ce10">
            <text:p>usługi księgowe</text:p>
          </table:table-cell>
          <table:table-cell office:value-type="currency" office:value="1050" table:style-name="ce15">
            <text:p>1 050,00 zł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Sygnatura akt I OSK 2680_16</text:p>
          </table:table-cell>
          <table:table-cell office:value-type="string" table:style-name="ce10">
            <text:p>Narodowe Centrum Badań i Rozwoju</text:p>
          </table:table-cell>
          <table:table-cell office:value-type="string" table:style-name="ce10">
            <text:p>L. K. - Narodowe Centrum Badań i Rozwoju (dokumenty dot. projektu Rozwój infrastruktury informat.) - zwrot kosztów postępowania kasacyjnego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2/UZ7/2019</text:p>
          </table:table-cell>
          <table:table-cell office:value-type="string" table:style-name="ce10">
            <text:p>Sandra Kościelska</text:p>
          </table:table-cell>
          <table:table-cell office:value-type="string" table:style-name="ce10">
            <text:p>przygotowywanie opinii prawnych oraz projektów pism w ramach DIP</text:p>
          </table:table-cell>
          <table:table-cell office:value-type="currency" office:value="126.31" table:style-name="ce15">
            <text:p>126,31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27/UZ9/2017</text:p>
          </table:table-cell>
          <table:table-cell office:value-type="string" table:style-name="ce10">
            <text:p>Michał Zaremba</text:p>
          </table:table-cell>
          <table:table-cell office:value-type="string" table:style-name="ce10">
            <text:p>doradztwo prawne w zakresie dip 30 godzin</text:p>
          </table:table-cell>
          <table:table-cell office:value-type="currency" office:value="774.72" table:style-name="ce15">
            <text:p>774,72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19/UZ1/2018</text:p>
          </table:table-cell>
          <table:table-cell office:value-type="string" table:style-name="ce10">
            <text:p>Adam Dobrawy</text:p>
          </table:table-cell>
          <table:table-cell office:value-type="string" table:style-name="ce17">
            <text:p>dbanie o bezpieczeństwo cyfrowe i prace związane z zarządzaniem serwerami 14,5 godziny</text:p>
          </table:table-cell>
          <table:table-cell office:value-type="currency" office:value="379.6" table:style-name="ce15">
            <text:p>379,6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UZ14/2018</text:p>
          </table:table-cell>
          <table:table-cell office:value-type="string" table:style-name="ce10">
            <text:p>Adam Dobrawy</text:p>
          </table:table-cell>
          <table:table-cell office:value-type="string" table:style-name="ce17">
            <text:p>dbanie o bezpieczeństwo cyfrowe i prace związane z zarządzaniem serwerami 9 godzin</text:p>
          </table:table-cell>
          <table:table-cell office:value-type="currency" office:value="234" table:style-name="ce15">
            <text:p>234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sądowy od skargi na decyzję Prezesa NBP z 7.10.2019 r. (nr 17/2019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Szczecinie</text:p>
          </table:table-cell>
          <table:table-cell office:value-type="string" table:style-name="ce10">
            <text:p>wpis sądowy od skargo na bezczynność Prezesa Sądu Rejonowego w Koszalinie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wpis</text:p>
          </table:table-cell>
          <table:table-cell office:value-type="string" table:style-name="ce10">
            <text:p>WSA w Gdańsku</text:p>
          </table:table-cell>
          <table:table-cell office:value-type="string" table:style-name="ce10">
            <text:p>wpis sądowy od skargo na bezczynność Prezesa Polskiej Agencji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WPIS</text:p>
          </table:table-cell>
          <table:table-cell office:value-type="string" table:style-name="ce10">
            <text:p>WSA w Krakowie</text:p>
          </table:table-cell>
          <table:table-cell office:value-type="string" table:style-name="ce10">
            <text:p>Medikor (żywienie w szpitalach) - wpis sądowy od skargo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2019/1/BT/32388</text:p>
          </table:table-cell>
          <table:table-cell office:value-type="string" table:style-name="ce10">
            <text:p>ClicMeeting SP. z o. o.</text:p>
          </table:table-cell>
          <table:table-cell office:value-type="string" table:style-name="ce10">
            <text:p>abonament do narzędzia do webinarium</text:p>
          </table:table-cell>
          <table:table-cell office:value-type="currency" office:value="293.97000000000003" table:style-name="ce15">
            <text:p>293,97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_Wa 483_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e Górnictwo Naftowe i Gazownictwo S.A. (nagrody i premie 2017 i 2018) - wpis sądowy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Gd 77/19<text:s/></text:p>
          </table:table-cell>
          <table:table-cell office:value-type="string" table:style-name="ce10">
            <text:p>WSA Gdańsk</text:p>
          </table:table-cell>
          <table:table-cell office:value-type="string" table:style-name="ce18">
            <text:p>GK <text:s/>- 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I SA/Gl 965/19<text:s/></text:p>
          </table:table-cell>
          <table:table-cell office:value-type="string" table:style-name="ce10">
            <text:p>WSA w Gliwicach</text:p>
          </table:table-cell>
          <table:table-cell office:value-type="string" table:style-name="ce10">
            <text:p>Śląski Oddział NFZ (lekarze geriatrzy) - wpis od skargi na decyzję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12/2019<text:s/></text:p>
          </table:table-cell>
          <table:table-cell office:value-type="string" table:style-name="ce10">
            <text:p>Irena i Filip Jeśmanowiczowie</text:p>
          </table:table-cell>
          <table:table-cell office:value-type="string" table:style-name="ce18">
            <text:p>wynajem biura w Warszawie w grudniu 2019 r.</text:p>
          </table:table-cell>
          <table:table-cell office:value-type="currency" office:value="2000" table:style-name="ce15">
            <text:p>2 0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Faktura nr 198/2019</text:p>
          </table:table-cell>
          <table:table-cell office:value-type="string" table:style-name="ce10">
            <text:p>Żywiecka Fundacja Rozwoju</text:p>
          </table:table-cell>
          <table:table-cell office:value-type="string" table:style-name="ce18">
            <text:p>catering podczas szkolenia na temat dostępu do informacji publicznej w Żywcu w dniach 15-16.11.2019</text:p>
          </table:table-cell>
          <table:table-cell office:value-type="currency" office:value="1420" table:style-name="ce15">
            <text:p>1 42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56/11-2019<text:s/></text:p>
          </table:table-cell>
          <table:table-cell office:value-type="string" table:style-name="ce10">
            <text:p>Kancelaria Radcy Prawnego Izabela K</text:p>
          </table:table-cell>
          <table:table-cell office:value-type="string" table:style-name="ce18">
            <text:p>usługi prawne - wsparcie poradnictwa <text:s/>- 11 godzin</text:p>
          </table:table-cell>
          <table:table-cell office:value-type="currency" office:value="286" table:style-name="ce15">
            <text:p>286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KP 143/2018<text:s/></text:p>
          </table:table-cell>
          <table:table-cell office:value-type="string" table:style-name="ce10">
            <text:p>Paula Kłucińska</text:p>
          </table:table-cell>
          <table:table-cell office:value-type="string" table:style-name="ce18">
            <text:p>Spotkanie na Uniwersytecie w Białymstoku - prawo do informacji w szkołach i na uczelniach, 14 .11.19 r. - przejazd, diety</text:p>
          </table:table-cell>
          <table:table-cell office:value-type="currency" office:value="75" table:style-name="ce15">
            <text:p>75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WA 23/17<text:s/></text:p>
          </table:table-cell>
          <table:table-cell office:value-type="string" table:style-name="ce10">
            <text:p>Kancelaria Sejmu</text:p>
          </table:table-cell>
          <table:table-cell office:value-type="string" table:style-name="ce10">
            <text:p>Kancelaria Sejmu (nagrania sala plen. i kolumn. 16.12.2016) zwrot kosztów postępowania kasacyjnego</text:p>
          </table:table-cell>
          <table:table-cell office:value-type="currency" office:value="360" table:style-name="ce15">
            <text:p>36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02/11/2019<text:s/></text:p>
          </table:table-cell>
          <table:table-cell office:value-type="string" table:style-name="ce10">
            <text:p>ESCRIBIR Małgorzata Wilczyńska</text:p>
          </table:table-cell>
          <table:table-cell office:value-type="string" table:style-name="ce10">
            <text:p>usługi pomocnicze do usług księgowych - 60 godzin</text:p>
          </table:table-cell>
          <table:table-cell office:value-type="currency" office:value="3200" table:style-name="ce15">
            <text:p>3 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38/11/2019</text:p>
          </table:table-cell>
          <table:table-cell office:value-type="string" table:style-name="ce10">
            <text:p>Taxus Anna Pyrz</text:p>
          </table:table-cell>
          <table:table-cell office:value-type="string" table:style-name="ce10">
            <text:p>usługi księgowe</text:p>
          </table:table-cell>
          <table:table-cell office:value-type="currency" office:value="300" table:style-name="ce15">
            <text:p>3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16/UZ14a/2018<text:s/></text:p>
          </table:table-cell>
          <table:table-cell office:value-type="string" table:style-name="ce10">
            <text:p>Ewa Newelska</text:p>
          </table:table-cell>
          <table:table-cell office:value-type="string" table:style-name="ce17">
            <text:p>analiza danych, uzupełnianie baz danych, doradztwo prawne</text:p>
          </table:table-cell>
          <table:table-cell office:value-type="currency" office:value="1105" table:style-name="ce15">
            <text:p>1 105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/Wa 2675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e Górnictwo Naftowe i Gazownictwo S.A. (nagrody i premie 2017 i 2018) -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3">
          <table:table-cell office:value-type="string" table:style-name="ce10">
            <text:p>Sygnatura akt II SA/Wa 1111/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Ministerstwo Obrony Narodowej (udostępniane posłom dokumenty ws. przetargu na caracale) - 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7">
            <text:p>Sygnatura akt III SA/Gl 54/19<text:s/></text:p>
          </table:table-cell>
          <table:table-cell office:value-type="string" table:style-name="ce10">
            <text:p>WSA w Gliwicach</text:p>
          </table:table-cell>
          <table:table-cell office:value-type="string" table:style-name="ce17">
            <text:p>wpis od skargi kasacyjnej K.Z.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2019/12/071176/SP/2<text:s/></text:p>
          </table:table-cell>
          <table:table-cell office:value-type="string" table:style-name="ce10">
            <text:p>Solid Security</text:p>
          </table:table-cell>
          <table:table-cell office:value-type="string" table:style-name="ce10">
            <text:p>ochrona biura w Warszawie</text:p>
          </table:table-cell>
          <table:table-cell office:value-type="currency" office:value="64.14" table:style-name="ce15">
            <text:p>64,1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1-124747-12191<text:s/></text:p>
          </table:table-cell>
          <table:table-cell office:value-type="string" table:style-name="ce10">
            <text:p>Orange Polska S.A.</text:p>
          </table:table-cell>
          <table:table-cell office:value-type="string" table:style-name="ce10">
            <text:p>internet w biurze w Warszawie</text:p>
          </table:table-cell>
          <table:table-cell office:value-type="currency" office:value="123" table:style-name="ce15">
            <text:p>12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1911300077872<text:s/></text:p>
          </table:table-cell>
          <table:table-cell office:value-type="string" table:style-name="ce10">
            <text:p>Polkomtel Sp. z o. o.</text:p>
          </table:table-cell>
          <table:table-cell office:value-type="string" table:style-name="ce18">
            <text:p>telefony komórkowe</text:p>
          </table:table-cell>
          <table:table-cell office:value-type="currency" office:value="98.79" table:style-name="ce15">
            <text:p>98,7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F0048715102/012/19<text:s/></text:p>
          </table:table-cell>
          <table:table-cell office:value-type="string" table:style-name="ce10">
            <text:p>Orange</text:p>
          </table:table-cell>
          <table:table-cell office:value-type="string" table:style-name="ce10">
            <text:p>telefon stacjonarny w biurze w Warszawie</text:p>
          </table:table-cell>
          <table:table-cell office:value-type="currency" office:value="52.58" table:style-name="ce15">
            <text:p>52,5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22/UZ4/2018<text:s/></text:p>
          </table:table-cell>
          <table:table-cell office:value-type="string" table:style-name="ce10">
            <text:p>Szymon Dubiel</text:p>
          </table:table-cell>
          <table:table-cell office:value-type="string" table:style-name="ce18">
            <text:p>wsparcie w prowadzonych sprawach i poradnictwie 23 godziny</text:p>
          </table:table-cell>
          <table:table-cell office:value-type="currency" office:value="391" table:style-name="ce15">
            <text:p>391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5/UZ6/2019</text:p>
          </table:table-cell>
          <table:table-cell office:value-type="string" table:style-name="ce10">
            <text:p>Damian Aptowicz</text:p>
          </table:table-cell>
          <table:table-cell office:value-type="string" table:style-name="ce18">
            <text:p>doradztwo prawne w zakresie IP oraz praw mieszkańców 10,5 godziny</text:p>
          </table:table-cell>
          <table:table-cell office:value-type="currency" office:value="178.5" table:style-name="ce15">
            <text:p>178,5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6/UZ14/2018</text:p>
          </table:table-cell>
          <table:table-cell office:value-type="string" table:style-name="ce10">
            <text:p>Adam Dobrawy</text:p>
          </table:table-cell>
          <table:table-cell office:value-type="string" table:style-name="ce17">
            <text:p>analiza wymagań dot. budowy aplikacji do zarządzania EOD, opracowanie architektury aplikacji - 9 godzin</text:p>
          </table:table-cell>
          <table:table-cell office:value-type="currency" office:value="2" table:style-name="ce15">
            <text:p>2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20/UZ1/2018</text:p>
          </table:table-cell>
          <table:table-cell office:value-type="string" table:style-name="ce10">
            <text:p>Adam Dobrawy</text:p>
          </table:table-cell>
          <table:table-cell office:value-type="string" table:style-name="ce17">
            <text:p>dbanie o bezpieczeństwo cyfrowe i prace związane z zarządzaniem serwerami - 19 godzin</text:p>
          </table:table-cell>
          <table:table-cell office:value-type="currency" office:value="494" table:style-name="ce15">
            <text:p>494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372/19<text:s/></text:p>
          </table:table-cell>
          <table:table-cell office:value-type="string" table:style-name="ce10">
            <text:p>Art. Serwis Artur Kuczer</text:p>
          </table:table-cell>
          <table:table-cell office:value-type="string" table:style-name="ce10">
            <text:p>opłata za wydruki</text:p>
          </table:table-cell>
          <table:table-cell office:value-type="currency" office:value="346.25" table:style-name="ce15">
            <text:p>346,25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nr 1519296150<text:s/></text:p>
          </table:table-cell>
          <table:table-cell office:value-type="string" table:style-name="ce10">
            <text:p>Wolters Kluwer</text:p>
          </table:table-cell>
          <table:table-cell office:value-type="string" table:style-name="ce10">
            <text:p>abonament LEX</text:p>
          </table:table-cell>
          <table:table-cell office:value-type="currency" office:value="558.88" table:style-name="ce15">
            <text:p>558,8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624/18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od skargi kasacyjnej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B/Gd 40/19<text:s/></text:p>
          </table:table-cell>
          <table:table-cell office:value-type="string" table:style-name="ce10">
            <text:p>WSA w Gdańsku</text:p>
          </table:table-cell>
          <table:table-cell office:value-type="string" table:style-name="ce10">
            <text:p>Wiosn a Roberta Biedronia (wyciągi, historie rachunków, wydatki partii) opłata kancelaryjna za uzasadnienie wyroku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<text:a xlink:href="https://epuap.gov.pl/warehouse/jsf/preview.xhtml?documentId=96319885">Wolność Korwina-Mikke (wydatki 10.2015-02.2016) - wniosek o wymierzenie grzywny za nieprzekazanie skargi</text:a>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Sygnatura akt II SAB/Wa 747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WPW zażalenia</text:p>
          </table:table-cell>
          <table:table-cell office:value-type="currency" office:value="1.5" table:style-name="ce15">
            <text:p>1,5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51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I SA/Wa 1052/19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Faktura VAT nr 50/2019</text:p>
          </table:table-cell>
          <table:table-cell office:value-type="string" table:style-name="ce10">
            <text:p>Adam Kuczyński Kancelaria Radcy Prawnego</text:p>
          </table:table-cell>
          <table:table-cell office:value-type="string" table:style-name="ce10">
            <text:p>pomoc prawna dla nabywcy - I OSK 504/18</text:p>
          </table:table-cell>
          <table:table-cell office:value-type="currency" office:value="480" table:style-name="ce15">
            <text:p>48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Katarzyna Batko - Tołuć</text:p>
          </table:table-cell>
          <table:table-cell office:value-type="string" table:style-name="ce10">
            <text:p>Lista płac Nr 12/2019</text:p>
          </table:table-cell>
          <table:table-cell office:value-type="currency" office:value="1345.7399999999998" table:style-name="ce15">
            <text:p>1 345,7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 - cz. 2</text:p>
          </table:table-cell>
          <table:table-cell office:value-type="string" table:style-name="ce10">
            <text:p>Katarzyna Batko - Tołuć</text:p>
          </table:table-cell>
          <table:table-cell office:value-type="string" table:style-name="ce10">
            <text:p>Lista płac Nr 12/2019</text:p>
          </table:table-cell>
          <table:table-cell office:value-type="currency" office:value="700" table:style-name="ce15">
            <text:p>7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Szymon Dubiel</text:p>
          </table:table-cell>
          <table:table-cell office:value-type="string" table:style-name="ce10">
            <text:p>Lista płac Nr 12/2019</text:p>
          </table:table-cell>
          <table:table-cell office:value-type="currency" office:value="3796.29" table:style-name="ce15">
            <text:p>3 796,2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Bartosz Wilk</text:p>
          </table:table-cell>
          <table:table-cell office:value-type="string" table:style-name="ce10">
            <text:p>Lista płac Nr 12/2019</text:p>
          </table:table-cell>
          <table:table-cell office:value-type="currency" office:value="6267.46" table:style-name="ce15">
            <text:p>6 267,46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Lista płac Nr 12/2019</text:p>
          </table:table-cell>
          <table:table-cell office:value-type="currency" office:value="5175.38" table:style-name="ce15">
            <text:p>5 175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Paula Kłucińska</text:p>
          </table:table-cell>
          <table:table-cell office:value-type="string" table:style-name="ce10">
            <text:p>Lista płac Nr 12/2019</text:p>
          </table:table-cell>
          <table:table-cell office:value-type="currency" office:value="913" table:style-name="ce15">
            <text:p>913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Alina Czyżewska</text:p>
          </table:table-cell>
          <table:table-cell office:value-type="string" table:style-name="ce10">
            <text:p>Lista płac Nr 12/2019</text:p>
          </table:table-cell>
          <table:table-cell office:value-type="currency" office:value="6088.38" table:style-name="ce15">
            <text:p>6 088,3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Roksana Maślankiewicz</text:p>
          </table:table-cell>
          <table:table-cell office:value-type="string" table:style-name="ce10">
            <text:p>Lista płac Nr 12/2019</text:p>
          </table:table-cell>
          <table:table-cell office:value-type="currency" office:value="3671.17" table:style-name="ce15">
            <text:p>3 671,17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Martyna Bójko</text:p>
          </table:table-cell>
          <table:table-cell office:value-type="string" table:style-name="ce10">
            <text:p>Lista płac Nr 12/2019</text:p>
          </table:table-cell>
          <table:table-cell office:value-type="currency" office:value="4261.87" table:style-name="ce15">
            <text:p>4 261,87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Agnieszka Zdanowicz</text:p>
          </table:table-cell>
          <table:table-cell office:value-type="string" table:style-name="ce10">
            <text:p>Lista płac Nr 12/2019</text:p>
          </table:table-cell>
          <table:table-cell office:value-type="currency" office:value="812.49" table:style-name="ce15">
            <text:p>812,49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Adam Kuczyński</text:p>
          </table:table-cell>
          <table:table-cell office:value-type="string" table:style-name="ce10">
            <text:p>Lista płac Nr 12/2019</text:p>
          </table:table-cell>
          <table:table-cell office:value-type="currency" office:value="1551.94" table:style-name="ce15">
            <text:p>1 551,94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Joanna Gucman</text:p>
          </table:table-cell>
          <table:table-cell office:value-type="string" table:style-name="ce10">
            <text:p>Lista płac Nr 12/2019</text:p>
          </table:table-cell>
          <table:table-cell office:value-type="currency" office:value="4314.68" table:style-name="ce15">
            <text:p>4 314,68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29/UZ9/2017<text:s/></text:p>
          </table:table-cell>
          <table:table-cell office:value-type="string" table:style-name="ce10">
            <text:p>Michał Zaremba</text:p>
          </table:table-cell>
          <table:table-cell office:value-type="string" table:style-name="ce18">
            <text:p>doradztwo prawne w zakresie dip - 18 <text:s/>godzin</text:p>
          </table:table-cell>
          <table:table-cell office:value-type="currency" office:value="464.83" table:style-name="ce15">
            <text:p>464,83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Rachunek 28/UZ9/2017</text:p>
          </table:table-cell>
          <table:table-cell office:value-type="string" table:style-name="ce10">
            <text:p>Michał Zaremba</text:p>
          </table:table-cell>
          <table:table-cell office:value-type="string" table:style-name="ce18">
            <text:p>doradztwo prawne w zakresie dip - 24 godziny</text:p>
          </table:table-cell>
          <table:table-cell office:value-type="currency" office:value="619.78" table:style-name="ce15">
            <text:p>619,78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Rachunek 3/UZ7/2019<text:s/></text:p>
          </table:table-cell>
          <table:table-cell office:value-type="string" table:style-name="ce10">
            <text:p>Sandra Kościelska</text:p>
          </table:table-cell>
          <table:table-cell office:value-type="string" table:style-name="ce18">
            <text:p>przygotowywanie opinii prawnych oraz projektów pism w ramach DIP - 7 godzin</text:p>
          </table:table-cell>
          <table:table-cell office:value-type="currency" office:value="147.36000000000001" table:style-name="ce15">
            <text:p>147,36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O/Wa 61/19<text:s/>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Polski Holding Nieruchomości S.A. (nagrod y i premie 2017 i 2018) opłata kancelaryjna za wydruk</text:p>
          </table:table-cell>
          <table:table-cell office:value-type="currency" office:value="6" table:style-name="ce15">
            <text:p>6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V SA/Wr 461/19<text:s/></text:p>
          </table:table-cell>
          <table:table-cell office:value-type="string" table:style-name="ce10">
            <text:p>Wojewódzki Sąd Administracyjny we W rocławiu</text:p>
          </table:table-cell>
          <table:table-cell office:value-type="string" table:style-name="ce10">
            <text:p>Dolnośląski OW NFZ Wrocław (specjaliści geriatrii) wpis od Skargi na decyzję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office:value-type="string" table:style-name="ce10">
            <text:p>Lista Płac 12/2019</text:p>
          </table:table-cell>
          <table:table-cell office:value-type="string" table:style-name="ce10">
            <text:p>Katarzyna Batko - Tołuć</text:p>
          </table:table-cell>
          <table:table-cell office:value-type="string" table:style-name="ce10">
            <text:p>Lista płac Nr 12/2019</text:p>
          </table:table-cell>
          <table:table-cell office:value-type="currency" office:value="700" table:style-name="ce15">
            <text:p>7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sądowy od skargi z 2.12.2019 na decyzję Ministra Sprawiedliwościz 31.10.2019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karga na akt</text:p>
          </table:table-cell>
          <table:table-cell office:value-type="string" table:style-name="ce10">
            <text:p>WSA w Łodzi</text:p>
          </table:table-cell>
          <table:table-cell office:value-type="string" table:style-name="ce10">
            <text:p>skarga na akt Samodzielny Publiczny ZOZ USK im. Barlickiego w Łodzi (żywienie w szpitalach, opłata DIP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tura akt II SA_Sz 420_19</text:p>
          </table:table-cell>
          <table:table-cell office:value-type="string" table:style-name="ce10">
            <text:p>WSA w Szczecinie</text:p>
          </table:table-cell>
          <table:table-cell office:value-type="string" table:style-name="ce10">
            <text:p>wpis sądowy od zażalenia Goleniowskie Wodociągi i Kanalizacja (wynagrodzenie zmienne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ygnarura akt II SAB_Wa 747_19</text:p>
          </table:table-cell>
          <table:table-cell office:value-type="string" table:style-name="ce10">
            <text:p>WSA w Warszawie</text:p>
          </table:table-cell>
          <table:table-cell office:value-type="string" table:style-name="ce10">
            <text:p>wpis sądowy od zażalenia Polska Wytwórnia Papierów Wartościowych S.A. (umowy, zatrudnienie, protokoły)</text:p>
          </table:table-cell>
          <table:table-cell office:value-type="currency" office:value="100" table:style-name="ce15">
            <text:p>100,00 zł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pis</text:p>
          </table:table-cell>
          <table:table-cell office:value-type="string" table:style-name="ce10">
            <text:p>WSA w Łodzi</text:p>
          </table:table-cell>
          <table:table-cell office:value-type="string" table:style-name="ce10">
            <text:p>wpis sądowy od skargi na decyzję <text:s/>nr 3/2019/POIN (znak: WSM-SOZC.0123.3 9.2019)</text:p>
          </table:table-cell>
          <table:table-cell office:value-type="currency" office:value="200" table:style-name="ce15">
            <text:p>200,00 zł</text:p>
          </table:table-cell>
          <table:table-cell table:number-columns-repeated="16380"/>
        </table:table-row>
        <table:table-row table:style-name="ro1">
          <table:table-cell table:number-columns-repeated="16384"/>
        </table:table-row>
        <table:table-row table:style-name="ro1">
          <table:table-cell table:style-name="ce16"/>
          <table:table-cell table:style-name="ce3"/>
          <table:table-cell table:style-name="ce16"/>
          <table:table-cell office:value-type="currency" office:value="563326.56999999972" table:formula="of:=SUM([.D2:.D554])" table:style-name="ce6">
            <text:p>563 326,57 zł</text:p>
          </table:table-cell>
          <table:table-cell table:number-columns-repeated="16380"/>
        </table:table-row>
        <table:table-row table:number-rows-repeated="104802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zcionka tekstu podstawowego" svg:font-family="&quot;Czcionka tekstu podstawowego&quot;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12P0">
      <number:number number:decimal-places="2" number:min-integer-digits="1" number:grouping="true"/>
      <number:text> </number:text>
      <number:currency-symbol>zł</number:currency-symbol>
    </number:currency-style>
    <number:currency-style style:name="N12">
      <style:text-properties fo:color="#FF0000"/>
      <number:text>-</number:text>
      <number:number number:decimal-places="2" number:min-integer-digits="1" number:grouping="true"/>
      <number:text> </number:text>
      <number:currency-symbol>zł</number:currency-symbol>
      <style:map style:condition="value()&gt;=0" style:apply-style-name="N12P0"/>
    </number:currency-style>
    <number:percentage-style style:name="N13">
      <number:number number:decimal-places="0" number:min-integer-digits="1"/>
      <number:text>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Czcionka tekstu podstawowego" style:font-name-asian="Czcionka tekstu podstawowego" style:font-name-complex="Czcionka tekstu podstawowego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/>
    </style:style>
    <style:style style:name="Procentowy_32_2" style:display-name="Procentowy 2" style:family="table-cell" style:data-style-name="N13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gnieszka</meta:initial-creator>
    <dc:creator>Agnieszka Z</dc:creator>
    <meta:creation-date>2019-11-11T12:33:48Z</meta:creation-date>
    <dc:date>2020-01-15T09:53:26Z</dc:date>
    <meta:print-date>2020-01-15T09:52:53Z</meta:print-date>
  </office:meta>
</office:document-meta>
</file>