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4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6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7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0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1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2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3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4" style:family="table-cell" style:parent-style-name="Normalny_32_3" style:data-style-name="N36">
      <style:table-cell-properties fo:border="thin solid #000000" style:vertical-align="automatic" fo:background-color="#FFFF0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5" style:family="table-cell" style:parent-style-name="Normalny_32_3" style:data-style-name="N36">
      <style:table-cell-properties fo:border-top="none" fo:border-bottom="thin solid #000000" fo:border-left="thin solid #000000" fo:border-right="thin solid #000000" style:vertical-align="automatic" fo:background-color="#FFFF0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6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7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8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9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0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1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2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3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4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5" style:family="table-cell" style:parent-style-name="Normalny_32_3" style:data-style-name="N4">
      <style:table-cell-properties fo:border="thin solid #000000" style:vertical-align="automatic" fo:background-color="#FFFF0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6" style:family="table-cell" style:parent-style-name="Normalny_32_3" style:data-style-name="N0">
      <style:table-cell-properties fo:border="thin solid #000000" style:vertical-align="middle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7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8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9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0" style:family="table-cell" style:parent-style-name="Normalny_32_3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1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2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3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4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5" style:family="table-cell" style:parent-style-name="Normalny_32_3" style:data-style-name="N36">
      <style:table-cell-properties fo:border="thin solid #000000" style:vertical-align="automatic" fo:background-color="#FFFF0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6" style:family="table-cell" style:parent-style-name="Normalny_32_3" style:data-style-name="N36">
      <style:table-cell-properties fo:border="thin solid #000000" style:vertical-align="automatic" fo:background-color="#92D05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7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8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39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0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1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2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3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4" style:family="table-cell" style:parent-style-name="Normalny_32_3" style:data-style-name="N0">
      <style:table-cell-properties fo:border="thin solid #000000" style:vertical-align="middle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5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6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7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8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9" style:family="table-cell" style:parent-style-name="Normalny_32_3" style:data-style-name="N0">
      <style:table-cell-properties fo:border="thin solid #000000" style:vertical-align="automatic" fo:background-color="#FFFFFF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0" style:family="table-cell" style:parent-style-name="Normalny_32_3" style:data-style-name="N0">
      <style:table-cell-properties fo:border="thin solid #000000" style:vertical-align="automatic" fo:background-color="#FFFFFF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1" style:family="table-cell" style:parent-style-name="Normalny_32_3" style:data-style-name="N0">
      <style:table-cell-properties fo:border="thin solid #000000" style:vertical-align="automatic" fo:wrap-option="wrap" fo:background-color="#FFFFFF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2" style:family="table-cell" style:parent-style-name="Normalny_32_3" style:data-style-name="N37">
      <style:table-cell-properties fo:border="thin solid #000000" style:vertical-align="automatic" fo:background-color="#FFFFFF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3" style:family="table-cell" style:parent-style-name="Normalny_32_3" style:data-style-name="N36">
      <style:table-cell-properties fo:border="thin solid #000000" style:vertical-align="automatic" fo:background-color="#92D05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4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5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="thin solid #000000" style:vertical-align="automatic" fo:background-color="#B8CCE4"/>
    </style:style>
    <style:style style:name="ce57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58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9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fo:font-weight="bold" style:font-weight-asian="bold" style:font-weight-complex="bold" style:font-family-generic="swiss"/>
    </style:style>
    <style:style style:name="ce60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1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2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3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4" style:family="table-cell" style:parent-style-name="Normalny_32_3" style:data-style-name="N36">
      <style:table-cell-properties fo:border="thin solid #000000" style:vertical-align="automatic" fo:background-color="#FFFF0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5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6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7" style:family="table-cell" style:parent-style-name="Normalny_32_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68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69" style:family="table-cell" style:parent-style-name="Normalny_32_3" style:data-style-name="N36">
      <style:table-cell-properties fo:border-top="thin solid #000000" fo:border-bottom="none" fo:border-left="thin solid #000000" fo:border-right="thin solid #000000" style:vertical-align="automatic" fo:background-color="#92D050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0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1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2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3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4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5" style:family="table-cell" style:parent-style-name="Normalny_32_3" style:data-style-name="N19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6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7" style:family="table-cell" style:parent-style-name="Normalny_32_3" style:data-style-name="N36">
      <style:table-cell-properties fo:border="thin solid #000000" style:vertical-align="automatic" fo:background-color="#8DB4E2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78" style:family="table-cell" style:parent-style-name="Normalny_32_3" style:data-style-name="N0">
      <style:table-cell-properties fo:border-top="none" fo:border-bottom="thin solid #000000" fo:border-left="thin solid #000000" fo:border-right="thin solid #000000" style:vertical-align="automatic" fo:background-color="#8DB4E2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style:vertical-align="automatic" fo:background-color="transparen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95B3D7" style:repeat-content="false"/>
      <style:paragraph-properties fo:text-align="center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7.43479166666667cm"/>
    </style:style>
    <style:style style:name="co4" style:family="table-column">
      <style:table-column-properties fo:break-before="auto" style:column-width="12.46187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5.000625cm"/>
    </style:style>
    <style:style style:name="co7" style:family="table-column">
      <style:table-column-properties fo:break-before="auto" style:column-width="4.49791666666667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2.54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8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2"/>
        <table:table-row table:style-name="ro1">
          <table:table-cell office:value-type="string" table:number-columns-spanned="6" table:number-rows-spanned="1" table:style-name="ce80">
            <text:p>WYDATKI 1% ZAPŁACONE W 2015 R.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style-name="ce56"/>
          <table:table-cell office:value-type="string" table:style-name="ce56">
            <text:p>numer dokumentu</text:p>
          </table:table-cell>
          <table:table-cell office:value-type="string" table:style-name="ce56">
            <text:p>kto</text:p>
          </table:table-cell>
          <table:table-cell office:value-type="string" table:style-name="ce56">
            <text:p>za co</text:p>
          </table:table-cell>
          <table:table-cell office:value-type="string" table:style-name="ce56">
            <text:p>data dokumentu</text:p>
          </table:table-cell>
          <table:table-cell office:value-type="string" table:style-name="ce56">
            <text:p>kwota</text:p>
          </table:table-cell>
          <table:table-cell table:number-columns-repeated="16378" table:style-name="ce2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1">
            <text:p>II SAB/Wa 2170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skarga SOWP na decyzję o odmowie udostępnienia informacji przez MF - IS w Krakowie (wynagrodzenia)</text:p>
          </table:table-cell>
          <table:table-cell office:value-type="date" office:date-value="2014-12-19T00:00:00" table:style-name="ce13">
            <text:p>2014-12-19</text:p>
          </table:table-cell>
          <table:table-cell office:value-type="currency" office:value="200" table:style-name="ce14">
            <text:p>2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11">
            <text:p>IISAB/Wa 1055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skarga SOWP na MSiT (lista wejść i wyjść gości z budynku ministerstwa)</text:p>
          </table:table-cell>
          <table:table-cell office:value-type="date" office:date-value="2014-12-23T00:00:00" table:style-name="ce13">
            <text:p>2014-12-23</text:p>
          </table:table-cell>
          <table:table-cell office:value-type="currency" office:value="100" table:style-name="ce14">
            <text:p>1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1">
            <text:p>II SAB/ WA 2228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MF (IS Bydgoszcz) - wytyczne dla US i IS ws. Polityki karnej</text:p>
          </table:table-cell>
          <table:table-cell office:value-type="date" office:date-value="2014-12-23T00:00:00" table:style-name="ce13">
            <text:p>2014-12-23</text:p>
          </table:table-cell>
          <table:table-cell office:value-type="currency" office:value="200" table:style-name="ce14">
            <text:p>2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style-name="ce11">
            <text:p>II Sab/Wa 2213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skarga SOWP na decyzję MF o odmowie udostępnienia informacji (IS Bydgoszcz) - wytyczne dla US i IS ws. polityki karnej</text:p>
          </table:table-cell>
          <table:table-cell office:value-type="date" office:date-value="2014-12-23T00:00:00" table:style-name="ce13">
            <text:p>2014-12-23</text:p>
          </table:table-cell>
          <table:table-cell office:value-type="currency" office:value="200" table:style-name="ce14">
            <text:p>2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5" table:style-name="ce61">
            <text:p>5</text:p>
          </table:table-cell>
          <table:table-cell office:value-type="string" table:style-name="ce11">
            <text:p>II SAB/Wa 1057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skarga SOWP na bezczynność MPiPS - dofinansowanie projektów POKL</text:p>
          </table:table-cell>
          <table:table-cell office:value-type="date" office:date-value="2014-12-30T00:00:00" table:style-name="ce13">
            <text:p>2014-12-30</text:p>
          </table:table-cell>
          <table:table-cell office:value-type="currency" office:value="100" table:style-name="ce14">
            <text:p>1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6" table:style-name="ce60">
            <text:p>6</text:p>
          </table:table-cell>
          <table:table-cell office:value-type="string" table:style-name="ce11">
            <text:p>II SAB/Wa 1056/14</text:p>
          </table:table-cell>
          <table:table-cell office:value-type="string" table:style-name="ce11">
            <text:p>WSA Warszawa</text:p>
          </table:table-cell>
          <table:table-cell office:value-type="string" table:style-name="ce12">
            <text:p>skarga SOWP na bezczynność MPiPS - projekt systemowy</text:p>
          </table:table-cell>
          <table:table-cell office:value-type="date" office:date-value="2014-12-30T00:00:00" table:style-name="ce13">
            <text:p>2014-12-30</text:p>
          </table:table-cell>
          <table:table-cell office:value-type="currency" office:value="100" table:style-name="ce14">
            <text:p>100,00 zł</text:p>
          </table:table-cell>
          <table:table-cell table:number-columns-repeated="2" table:style-name="ce9"/>
          <table:table-cell table:number-columns-repeated="16376"/>
        </table:table-row>
        <table:table-row table:style-name="ro3">
          <table:table-cell office:value-type="float" office:value="7" table:style-name="ce61">
            <text:p>7</text:p>
          </table:table-cell>
          <table:table-cell office:value-type="string" table:style-name="ce61">
            <text:p>Faktura VAT 1/2015</text:p>
          </table:table-cell>
          <table:table-cell office:value-type="string" table:style-name="ce61">
            <text:p>Kancelaria Adwokacka Maciej Klama</text:p>
          </table:table-cell>
          <table:table-cell office:value-type="string" table:style-name="ce62">
            <text:p>obsługa prawna II SA/Wr 335/14, II SAB/Kr 279/14, II SAB 256/14</text:p>
          </table:table-cell>
          <table:table-cell office:value-type="date" office:date-value="2015-01-02T00:00:00" table:style-name="ce63">
            <text:p>2015-01-02</text:p>
          </table:table-cell>
          <table:table-cell office:value-type="currency" office:value="553.5" table:style-name="ce64">
            <text:p>553,50 zł</text:p>
          </table:table-cell>
          <table:table-cell table:style-name="ce59"/>
          <table:table-cell table:style-name="ce57"/>
          <table:table-cell table:number-columns-repeated="16376"/>
        </table:table-row>
        <table:table-row table:style-name="ro3">
          <table:table-cell office:value-type="float" office:value="8" table:style-name="ce60">
            <text:p>8</text:p>
          </table:table-cell>
          <table:table-cell office:value-type="string" table:style-name="ce11">
            <text:p>II SAB/Kr 279/14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kasacyjna (skarga Z.N. na bezczynność Burmistrza Miasta Rabka w przedmiocie udostępnienia informacji publicznej)</text:p>
          </table:table-cell>
          <table:table-cell office:value-type="date" office:date-value="2015-01-02T00:00:00" table:style-name="ce13">
            <text:p>2015-01-0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9" table:style-name="ce61">
            <text:p>9</text:p>
          </table:table-cell>
          <table:table-cell office:value-type="string" table:style-name="ce11">
            <text:p>II SA/Kr 279/14</text:p>
          </table:table-cell>
          <table:table-cell office:value-type="string" table:style-name="ce11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1-02T00:00:00" table:style-name="ce13">
            <text:p>2015-01-0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0" table:style-name="ce60">
            <text:p>10</text:p>
          </table:table-cell>
          <table:table-cell office:value-type="string" table:style-name="ce11">
            <text:p>IV SA/Wr 335/14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skarga kasacyjna (skarga M. W. na decyzję Prezesa Sądu Okręgowego we Wrocławiu w przedmiocie odmowy udostępnienia informacji publicznej - egzekucje komornicze)</text:p>
          </table:table-cell>
          <table:table-cell office:value-type="date" office:date-value="2015-01-02T00:00:00" table:style-name="ce13">
            <text:p>2015-01-0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1" table:style-name="ce61">
            <text:p>11</text:p>
          </table:table-cell>
          <table:table-cell office:value-type="string" table:style-name="ce11">
            <text:p>IV SA/Wr 335/14</text:p>
          </table:table-cell>
          <table:table-cell office:value-type="string" table:style-name="ce11">
            <text:p>Prezydent Wrocławi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1-02T00:00:00" table:style-name="ce13">
            <text:p>2015-01-0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2" table:style-name="ce60">
            <text:p>12</text:p>
          </table:table-cell>
          <table:table-cell office:value-type="string" table:style-name="ce11">
            <text:p>II SA/Wa 2171/14<text:s/>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T. D. na decyzję Prezydenta Miasta w przedmiocie odmowy udostępnienia informacji publicznej - umowy i zlecenia oraz zamówienia, jakie Dyrektor ZSS zawarł z podmiotami gospodarczymi i osobami prywatnymi</text:p>
          </table:table-cell>
          <table:table-cell office:value-type="date" office:date-value="2015-01-02T00:00:00" table:style-name="ce13">
            <text:p>2015-01-02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3" table:style-name="ce61">
            <text:p>13</text:p>
          </table:table-cell>
          <table:table-cell office:value-type="string" table:style-name="ce10">
            <text:p>II SA/Wa 1301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kasacyjna SOWP (skarga na decyzję MF o odmowie udostępnienia informacji - wynagrodzenia radców ministra)</text:p>
          </table:table-cell>
          <table:table-cell office:value-type="date" office:date-value="2015-01-09T00:00:00" table:style-name="ce13">
            <text:p>2015-01-09</text:p>
          </table:table-cell>
          <table:table-cell office:value-type="currency" office:value="100" table:style-name="ce15">
            <text:p>1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4" table:style-name="ce60">
            <text:p>14</text:p>
          </table:table-cell>
          <table:table-cell office:value-type="string" table:style-name="ce10">
            <text:p>II SA/Wa 1301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1-09T00:00:00" table:style-name="ce13">
            <text:p>2015-01-09</text:p>
          </table:table-cell>
          <table:table-cell office:value-type="currency" office:value="17" table:style-name="ce15">
            <text:p>17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5" table:style-name="ce61">
            <text:p>15</text:p>
          </table:table-cell>
          <table:table-cell office:value-type="string" table:style-name="ce10">
            <text:p>II SAB/Wa 1138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M. D. na bezczynność Ministra Finansów (udział w imprezach sponsorowanych przez rynek finansowy)</text:p>
          </table:table-cell>
          <table:table-cell office:value-type="date" office:date-value="2015-01-09T00:00:00" table:style-name="ce16">
            <text:p>2015-01-09</text:p>
          </table:table-cell>
          <table:table-cell office:value-type="currency" office:value="100" table:style-name="ce15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" table:style-name="ce60">
            <text:p>16</text:p>
          </table:table-cell>
          <table:table-cell office:value-type="string" table:style-name="ce46">
            <text:p>Faktura 3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33">
            <text:p>obsługa prawna II SA/Wa 1301/14</text:p>
          </table:table-cell>
          <table:table-cell office:value-type="date" office:date-value="2015-01-13T00:00:00" table:style-name="ce34">
            <text:p>2015-01-13</text:p>
          </table:table-cell>
          <table:table-cell office:value-type="currency" office:value="184.5" table:style-name="ce35">
            <text:p>184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7" table:style-name="ce61">
            <text:p>17</text:p>
          </table:table-cell>
          <table:table-cell office:value-type="string" table:style-name="ce10">
            <text:p>II SA/Wa 1301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decyzję MF o odmowie udostępnienia informacji - wynagrodzenia radców ministra - opłata kancelaryjna za odpis wyroku</text:p>
          </table:table-cell>
          <table:table-cell office:value-type="date" office:date-value="2015-01-15T00:00:00" table:style-name="ce13">
            <text:p>2015-01-15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8" table:style-name="ce60">
            <text:p>18</text:p>
          </table:table-cell>
          <table:table-cell office:value-type="string" table:style-name="ce11">
            <text:p>II SAB/Wa 667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bezczynność Premiera (informacje przekazywane w ramach wykonania umowy na dostarczanie wyników pochodzących z comiesięcznych pomiarów badań społeczno – politycznych przez 2 firmy) - opłata kancelaryjna za odpis wyroku</text:p>
          </table:table-cell>
          <table:table-cell office:value-type="date" office:date-value="2015-01-16T00:00:00" table:style-name="ce16">
            <text:p>2015-01-1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9" table:style-name="ce61">
            <text:p>19</text:p>
          </table:table-cell>
          <table:table-cell office:value-type="string" table:style-name="ce11">
            <text:p>II SAB/Kr 256/14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kasacyjna (skarga Z.N na bezczynność SKO w Nowym Sączu - umowy między gminą a kancelarią adwokacką)</text:p>
          </table:table-cell>
          <table:table-cell office:value-type="date" office:date-value="2015-01-28T00:00:00" table:style-name="ce16">
            <text:p>2015-01-28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0" table:style-name="ce60">
            <text:p>20</text:p>
          </table:table-cell>
          <table:table-cell office:value-type="string" table:style-name="ce11">
            <text:p>II SA/Wa 916/14</text:p>
          </table:table-cell>
          <table:table-cell office:value-type="string" table:style-name="ce11">
            <text:p>WSA w Warszawi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2-05T00:00:00" table:style-name="ce13">
            <text:p>2015-02-05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1" table:style-name="ce61">
            <text:p>21</text:p>
          </table:table-cell>
          <table:table-cell office:value-type="string" table:style-name="ce17">
            <text:p>I OSK 941/15 (II SAB/Kr 354/14)</text:p>
          </table:table-cell>
          <table:table-cell office:value-type="string" table:style-name="ce11">
            <text:p>WSA w Krakowie</text:p>
          </table:table-cell>
          <table:table-cell office:value-type="string" table:style-name="ce18">
            <text:p>skarga kasacyjna (skarga I.K na bezczynność prezydenta Krakowa ws. wykładni art. 6r ustawy z dnia 13 września 1996 r. o utrzymaniu czystości i porządku w gminach)</text:p>
          </table:table-cell>
          <table:table-cell office:value-type="date" office:date-value="2015-02-06T00:00:00" table:style-name="ce19">
            <text:p>2015-02-0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2" table:style-name="ce60">
            <text:p>22</text:p>
          </table:table-cell>
          <table:table-cell office:value-type="string" table:style-name="ce17">
            <text:p>I OSK 941/15 (II SAB/Kr 354/14)</text:p>
          </table:table-cell>
          <table:table-cell office:value-type="string" table:style-name="ce11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2-06T00:00:00" table:style-name="ce19">
            <text:p>2015-02-06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3" table:style-name="ce61">
            <text:p>23</text:p>
          </table:table-cell>
          <table:table-cell office:value-type="string" table:style-name="ce37">
            <text:p><text:s/>I OSK 633/14</text:p>
          </table:table-cell>
          <table:table-cell office:value-type="string" table:style-name="ce32">
            <text:p>PiS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2-12T00:00:00" table:style-name="ce38">
            <text:p>2015-02-12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4" table:style-name="ce60">
            <text:p>24</text:p>
          </table:table-cell>
          <table:table-cell office:value-type="string" table:style-name="ce11">
            <text:p>II SAB/Wa 668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MAiC (lista wejść i wyjść gości z budynku ministerstwa) <text:s/>- opłata kancelaryjna za odpis wyroku</text:p>
          </table:table-cell>
          <table:table-cell office:value-type="date" office:date-value="2015-02-12T00:00:00" table:style-name="ce16">
            <text:p>2015-02-1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5" table:style-name="ce61">
            <text:p>25</text:p>
          </table:table-cell>
          <table:table-cell office:value-type="string" table:style-name="ce32">
            <text:p>RKP 28/2015</text:p>
          </table:table-cell>
          <table:table-cell office:value-type="string" table:style-name="ce32">
            <text:p>Szymon Osowski</text:p>
          </table:table-cell>
          <table:table-cell office:value-type="string" table:style-name="ce33">
            <text:p>przejazd na rozprawę do Wołomina</text:p>
          </table:table-cell>
          <table:table-cell office:value-type="date" office:date-value="2015-02-15T00:00:00" table:style-name="ce34">
            <text:p>2015-02-15</text:p>
          </table:table-cell>
          <table:table-cell office:value-type="currency" office:value="16.2" table:style-name="ce35">
            <text:p>16,2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6" table:style-name="ce60">
            <text:p>26</text:p>
          </table:table-cell>
          <table:table-cell office:value-type="string" table:style-name="ce39">
            <text:p>RKP 27/2015</text:p>
          </table:table-cell>
          <table:table-cell office:value-type="string" table:style-name="ce32">
            <text:p>Szymon Osowski</text:p>
          </table:table-cell>
          <table:table-cell office:value-type="string" table:style-name="ce33">
            <text:p>przejazd na rozprawę do Rabki</text:p>
          </table:table-cell>
          <table:table-cell office:value-type="date" office:date-value="2015-02-15T00:00:00" table:style-name="ce34">
            <text:p>2015-02-15</text:p>
          </table:table-cell>
          <table:table-cell office:value-type="currency" office:value="28" table:style-name="ce35">
            <text:p>28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7" table:style-name="ce61">
            <text:p>27</text:p>
          </table:table-cell>
          <table:table-cell office:value-type="string" table:style-name="ce11">
            <text:p>II SAB/Rz 21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P.D. na bezczynność prezydenta Krosna (umowy urzędu)</text:p>
          </table:table-cell>
          <table:table-cell office:value-type="date" office:date-value="2015-02-16T00:00:00" table:style-name="ce16">
            <text:p>2015-02-1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8" table:style-name="ce60">
            <text:p>28</text:p>
          </table:table-cell>
          <table:table-cell office:value-type="string" table:style-name="ce17">
            <text:p>II SAB/Gd 62/14</text:p>
          </table:table-cell>
          <table:table-cell office:value-type="string" table:style-name="ce20">
            <text:p>WSA w Gdańsku</text:p>
          </table:table-cell>
          <table:table-cell office:value-type="string" table:style-name="ce18">
            <text:p>skarga kasacyjna (skarga W.B. na Szefa Biura Hydrograficznego Marynarki Wojennej - <text:s/>baza danych nawigacyjnych)</text:p>
          </table:table-cell>
          <table:table-cell office:value-type="date" office:date-value="2015-02-20T00:00:00" table:style-name="ce19">
            <text:p>2015-02-20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29" table:style-name="ce61">
            <text:p>29</text:p>
          </table:table-cell>
          <table:table-cell office:value-type="string" table:style-name="ce17">
            <text:p>II SAB/Gd 62/14</text:p>
          </table:table-cell>
          <table:table-cell office:value-type="string" table:style-name="ce20">
            <text:p>Prezydent Gdańsk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2-20T00:00:00" table:style-name="ce19">
            <text:p>2015-02-20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0" table:style-name="ce60">
            <text:p>30</text:p>
          </table:table-cell>
          <table:table-cell office:value-type="string" table:style-name="ce40">
            <text:p>faktura VAT FV00300/N1501/08103700/G/02/15</text:p>
          </table:table-cell>
          <table:table-cell office:value-type="string" table:style-name="ce39">
            <text:p>Poczta Polska</text:p>
          </table:table-cell>
          <table:table-cell office:value-type="string" table:style-name="ce41">
            <text:p>znaczki</text:p>
          </table:table-cell>
          <table:table-cell office:value-type="date" office:date-value="2015-02-25T00:00:00" table:style-name="ce42">
            <text:p>2015-02-25</text:p>
          </table:table-cell>
          <table:table-cell office:value-type="currency" office:value="126" table:style-name="ce35">
            <text:p>126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1" table:style-name="ce61">
            <text:p>31</text:p>
          </table:table-cell>
          <table:table-cell office:value-type="string" table:style-name="ce11">
            <text:p>IV SA/Wr 541/14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skarga kasacyjna (skarga B.B. (skarga na uchwałę Prezydium Rady Okręgowej Izby Radców Prawnych w przedmiocie odmowy udostępnienia informacji - postępowania dyscyplinarne)</text:p>
          </table:table-cell>
          <table:table-cell office:value-type="date" office:date-value="2015-02-27T00:00:00" table:style-name="ce16">
            <text:p>2015-02-27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2" table:style-name="ce60">
            <text:p>32</text:p>
          </table:table-cell>
          <table:table-cell office:value-type="string" table:style-name="ce11">
            <text:p>IV SA/Wr 541/14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2-27T00:00:00" table:style-name="ce16">
            <text:p>2015-02-27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3" table:style-name="ce61">
            <text:p>33</text:p>
          </table:table-cell>
          <table:table-cell office:value-type="string" table:style-name="ce17">
            <text:p>IV SAB/Wr 260/14</text:p>
          </table:table-cell>
          <table:table-cell office:value-type="string" table:style-name="ce11">
            <text:p>WSA we Wrocławiu</text:p>
          </table:table-cell>
          <table:table-cell office:value-type="string" table:style-name="ce18">
            <text:p>skarga kasacyjna (skarga D. D. na bezczynność burmistrza - zlecenia dla kancelarii prawnej)</text:p>
          </table:table-cell>
          <table:table-cell office:value-type="date" office:date-value="2015-02-27T00:00:00" table:style-name="ce19">
            <text:p>2015-02-27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4" table:style-name="ce60">
            <text:p>34</text:p>
          </table:table-cell>
          <table:table-cell office:value-type="string" table:style-name="ce17">
            <text:p>IV SAB/Wr 260/14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2-27T00:00:00" table:style-name="ce19">
            <text:p>2015-02-27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5" table:style-name="ce61">
            <text:p>35</text:p>
          </table:table-cell>
          <table:table-cell office:value-type="string" table:style-name="ce40">
            <text:p>faktura VAT 5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41">
            <text:p>obsługa prawna 9 spraw kasacyjnych</text:p>
          </table:table-cell>
          <table:table-cell office:value-type="date" office:date-value="2015-03-04T00:00:00" table:style-name="ce42">
            <text:p>2015-03-04</text:p>
          </table:table-cell>
          <table:table-cell office:value-type="currency" office:value="1660.5" table:style-name="ce35">
            <text:p>1 660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6" table:style-name="ce60">
            <text:p>36</text:p>
          </table:table-cell>
          <table:table-cell office:value-type="string" table:style-name="ce17">
            <text:p>II SAB/WA 565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MEN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7" table:style-name="ce14">
            <text:p>17,00 zł</text:p>
          </table:table-cell>
          <table:table-cell table:style-name="ce58"/>
          <table:table-cell table:number-columns-repeated="16377"/>
        </table:table-row>
        <table:table-row table:style-name="ro3">
          <table:table-cell office:value-type="float" office:value="37" table:style-name="ce61">
            <text:p>37</text:p>
          </table:table-cell>
          <table:table-cell office:value-type="string" table:style-name="ce17">
            <text:p>II SAB/WA 564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MSW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8" table:style-name="ce60">
            <text:p>38</text:p>
          </table:table-cell>
          <table:table-cell office:value-type="string" table:style-name="ce17">
            <text:p>II SAB/WA 582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MSiT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39" table:style-name="ce61">
            <text:p>39</text:p>
          </table:table-cell>
          <table:table-cell office:value-type="string" table:style-name="ce17">
            <text:p>II SAB/WA 583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MSP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40" table:style-name="ce60">
            <text:p>40</text:p>
          </table:table-cell>
          <table:table-cell office:value-type="string" table:style-name="ce17">
            <text:p>II SA/Kr 1686/14</text:p>
          </table:table-cell>
          <table:table-cell office:value-type="string" table:style-name="ce11">
            <text:p>Prezydent Krakowa</text:p>
          </table:table-cell>
          <table:table-cell office:value-type="string" table:style-name="ce12">
            <text:p>opłata skarbowa od pełnomocnictwa ws. skargi kasacyjnej <text:s/>(skarga Prokuratora Rejonowego na decyzję Samorządowego Kolegium Odwoławczego w przedmiocie umorzenia postępowania w sprawie odmowy udostępnienia informacji - umowa Gminy o pracę z radcą prawnym)</text:p>
          </table:table-cell>
          <table:table-cell office:value-type="date" office:date-value="2015-03-11T00:00:00" table:style-name="ce19">
            <text:p>2015-03-11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41" table:style-name="ce61">
            <text:p>41</text:p>
          </table:table-cell>
          <table:table-cell office:value-type="string" table:style-name="ce11">
            <text:p>II SAB/Wa 581/14</text:p>
          </table:table-cell>
          <table:table-cell office:value-type="string" table:style-name="ce32">
            <text:p>MSZ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3-13T00:00:00" table:style-name="ce13">
            <text:p>2015-03-13</text:p>
          </table:table-cell>
          <table:table-cell office:value-type="currency" office:value="-100" table:style-name="ce36">
            <text:p>-100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42" table:style-name="ce60">
            <text:p>42</text:p>
          </table:table-cell>
          <table:table-cell office:value-type="string" table:style-name="ce17">
            <text:p>II SAB/Wa 667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Premiera - informacje przekazywane w ramach wykonania umowy na dostarczanie wyników pochodzących z comiesięcznych pomiarów badań społeczno – politycznych przez TNS i IPSOS)</text:p>
          </table:table-cell>
          <table:table-cell office:value-type="date" office:date-value="2015-03-16T00:00:00" table:style-name="ce19">
            <text:p>2015-03-16</text:p>
          </table:table-cell>
          <table:table-cell office:value-type="currency" office:value="17" table:style-name="ce14">
            <text:p>17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43" table:style-name="ce61">
            <text:p>43</text:p>
          </table:table-cell>
          <table:table-cell office:value-type="string" table:style-name="ce17">
            <text:p>II SAB/Wa 668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- skarga SOWP na MAiC (lista wejść i wyjść gości z budynku ministerstwa)</text:p>
          </table:table-cell>
          <table:table-cell office:value-type="date" office:date-value="2015-03-16T00:00:00" table:style-name="ce19">
            <text:p>2015-03-16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4" table:style-name="ce60">
            <text:p>44</text:p>
          </table:table-cell>
          <table:table-cell office:value-type="string" table:style-name="ce17">
            <text:p>II SA/Wa 1830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SOWP na decyzję MSW (wynagrodzenia członków gabinetu politycznego) - opłata kancelaryjna za uzasadnienie wyroku</text:p>
          </table:table-cell>
          <table:table-cell office:value-type="date" office:date-value="2015-03-16T00:00:00" table:style-name="ce19">
            <text:p>2015-03-16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5" table:style-name="ce61">
            <text:p>45</text:p>
          </table:table-cell>
          <table:table-cell office:value-type="string" table:style-name="ce11">
            <text:p>II SAB/Gd 170/14</text:p>
          </table:table-cell>
          <table:table-cell office:value-type="string" table:style-name="ce39">
            <text:p>WSA w Gdańsku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3-18T00:00:00" table:style-name="ce13">
            <text:p>2015-03-18</text:p>
          </table:table-cell>
          <table:table-cell office:value-type="currency" office:value="-100" table:style-name="ce36">
            <text:p>-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6" table:style-name="ce60">
            <text:p>46</text:p>
          </table:table-cell>
          <table:table-cell office:value-type="string" table:style-name="ce17">
            <text:p>II SA/Bd 225/15</text:p>
          </table:table-cell>
          <table:table-cell office:value-type="string" table:style-name="ce20">
            <text:p>WSA w Bydgoszczy</text:p>
          </table:table-cell>
          <table:table-cell office:value-type="string" table:style-name="ce18">
            <text:p>skarga SOWP na akt Agencji Nieruchomości Rolnych Oddział Terenowy w Bydgoszczy w przedmiocie ustalenia opłaty za dostęp do informacji</text:p>
          </table:table-cell>
          <table:table-cell office:value-type="date" office:date-value="2015-03-18T00:00:00" table:style-name="ce19">
            <text:p>2015-03-18</text:p>
          </table:table-cell>
          <table:table-cell office:value-type="currency" office:value="200" table:style-name="ce14">
            <text:p>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7" table:style-name="ce61">
            <text:p>47</text:p>
          </table:table-cell>
          <table:table-cell office:value-type="string" table:style-name="ce40">
            <text:p>Faktura VAT nr FVS/00002/803/2015</text:p>
          </table:table-cell>
          <table:table-cell office:value-type="string" table:style-name="ce39">
            <text:p>Kancelaria Radcy Prawnego M. Bernaczyka</text:p>
          </table:table-cell>
          <table:table-cell office:value-type="string" table:style-name="ce41">
            <text:p>Zastępstwo procesowe w sprawie IV SA/Wr 717/14 SKO Jelenia Góra</text:p>
          </table:table-cell>
          <table:table-cell office:value-type="date" office:date-value="2015-03-20T00:00:00" table:style-name="ce42">
            <text:p>2015-03-20</text:p>
          </table:table-cell>
          <table:table-cell office:value-type="currency" office:value="240" table:style-name="ce35">
            <text:p>24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8" table:style-name="ce60">
            <text:p>48</text:p>
          </table:table-cell>
          <table:table-cell office:value-type="string" table:style-name="ce11">
            <text:p>II SAB/Wa 856/14</text:p>
          </table:table-cell>
          <table:table-cell office:value-type="string" table:style-name="ce39">
            <text:p>IMGiW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3-30T00:00:00" table:style-name="ce13">
            <text:p>2015-03-30</text:p>
          </table:table-cell>
          <table:table-cell office:value-type="currency" office:value="-100" table:style-name="ce36">
            <text:p>-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49" table:style-name="ce61">
            <text:p>49</text:p>
          </table:table-cell>
          <table:table-cell office:value-type="string" table:style-name="ce17">
            <text:p>II SAB/Wa 588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(skarga SOWP na bezczynność MS - kalendarz spotkań ministra)</text:p>
          </table:table-cell>
          <table:table-cell office:value-type="date" office:date-value="2015-03-31T00:00:00" table:style-name="ce19">
            <text:p>2015-03-31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0" table:style-name="ce60">
            <text:p>50</text:p>
          </table:table-cell>
          <table:table-cell office:value-type="string" table:style-name="ce11">
            <text:p>II SA/Wa 2213/14<text:s/></text:p>
          </table:table-cell>
          <table:table-cell office:value-type="string" table:style-name="ce11">
            <text:p>WSA w Warszawi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4-02T00:00:00" table:style-name="ce13">
            <text:p>2015-04-02</text:p>
          </table:table-cell>
          <table:table-cell office:value-type="currency" office:value="-200" table:style-name="ce36">
            <text:p>-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1" table:style-name="ce61">
            <text:p>51</text:p>
          </table:table-cell>
          <table:table-cell office:value-type="string" table:style-name="ce11">
            <text:p>II SA/wa 2228/14</text:p>
          </table:table-cell>
          <table:table-cell office:value-type="string" table:style-name="ce11">
            <text:p>WSA w Warszawi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4-02T00:00:00" table:style-name="ce13">
            <text:p>2015-04-02</text:p>
          </table:table-cell>
          <table:table-cell office:value-type="currency" office:value="-200" table:style-name="ce36">
            <text:p>-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2" table:style-name="ce60">
            <text:p>52</text:p>
          </table:table-cell>
          <table:table-cell office:value-type="string" table:style-name="ce17">
            <text:p>II SAB/Wa 670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kasacyjna (skarga A.Z. na bezczynność Dyrektora Zakładu Gospodarowania Nieruchomościami Dzielnicy - budynki użytkowe i mieszkalne będące własnością dzielnicy)</text:p>
          </table:table-cell>
          <table:table-cell office:value-type="date" office:date-value="2015-04-03T00:00:00" table:style-name="ce19">
            <text:p>2015-04-03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3" table:style-name="ce61">
            <text:p>53</text:p>
          </table:table-cell>
          <table:table-cell office:value-type="string" table:style-name="ce17">
            <text:p>II SAB/Wa 670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4-03T00:00:00" table:style-name="ce19">
            <text:p>2015-04-03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4" table:style-name="ce60">
            <text:p>54</text:p>
          </table:table-cell>
          <table:table-cell office:value-type="string" table:style-name="ce17">
            <text:p>IV SA/Gl 294/15</text:p>
          </table:table-cell>
          <table:table-cell office:value-type="string" table:style-name="ce11">
            <text:p>WSA w Gliwicach</text:p>
          </table:table-cell>
          <table:table-cell office:value-type="string" table:style-name="ce18">
            <text:p>skarga B.B. na akt Śląskiej Izby Aptekarskiej w przedmiocie ustalenia opłaty za dostęp do informacji (postępowania dyscyplinarne)</text:p>
          </table:table-cell>
          <table:table-cell office:value-type="date" office:date-value="2015-04-07T00:00:00" table:style-name="ce19">
            <text:p>2015-04-07</text:p>
          </table:table-cell>
          <table:table-cell office:value-type="currency" office:value="200" table:style-name="ce14">
            <text:p>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5" table:style-name="ce61">
            <text:p>55</text:p>
          </table:table-cell>
          <table:table-cell office:value-type="string" table:style-name="ce17">
            <text:p>II SAB/Wa 594/15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M. B. na bezczynność <text:s/>Wójta Gminy Poświętne (umowy na obsługę prawną)</text:p>
          </table:table-cell>
          <table:table-cell office:value-type="date" office:date-value="2015-04-09T00:00:00" table:style-name="ce19">
            <text:p>2015-04-09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6" table:style-name="ce60">
            <text:p>56</text:p>
          </table:table-cell>
          <table:table-cell office:value-type="string" table:style-name="ce17">
            <text:p>II SAB/Lu 28/15</text:p>
          </table:table-cell>
          <table:table-cell office:value-type="string" table:style-name="ce20">
            <text:p>WSA w Lublinie</text:p>
          </table:table-cell>
          <table:table-cell office:value-type="string" table:style-name="ce18">
            <text:p>skarga K.K na bezczynność Komendanta Policji w Lublinie (treść lub skan w formacie PDF obu opinii wydanych przez Policję dla organizacji ruchu na wskazanych ulicach) - opłata kancelaryjna za uzasadnienie wyroku</text:p>
          </table:table-cell>
          <table:table-cell office:value-type="date" office:date-value="2015-04-10T00:00:00" table:style-name="ce19">
            <text:p>2015-04-10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57" table:style-name="ce61">
            <text:p>57</text:p>
          </table:table-cell>
          <table:table-cell office:value-type="string" table:style-name="ce17">
            <text:p>II SAB/Wa 881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kasacyjna (skarga K.B. na bezczynność MSP - rejestr umów)</text:p>
          </table:table-cell>
          <table:table-cell office:value-type="date" office:date-value="2015-04-10T00:00:00" table:style-name="ce19">
            <text:p>2015-04-10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58" table:style-name="ce60">
            <text:p>58</text:p>
          </table:table-cell>
          <table:table-cell office:value-type="string" table:style-name="ce17">
            <text:p>II SAB/Wa 881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4-10T00:00:00" table:style-name="ce19">
            <text:p>2015-04-10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59" table:style-name="ce61">
            <text:p>59</text:p>
          </table:table-cell>
          <table:table-cell office:value-type="string" table:style-name="ce17">
            <text:p>II SA/Wa 292/15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A.Z. na decyzję SKO w przedmiocie odmowy udostępnienia informacji publicznej (opłaty za użytkowanie wieczyste)</text:p>
          </table:table-cell>
          <table:table-cell office:value-type="date" office:date-value="2015-04-10T00:00:00" table:style-name="ce19">
            <text:p>2015-04-10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0" table:style-name="ce60">
            <text:p>60</text:p>
          </table:table-cell>
          <table:table-cell office:value-type="string" table:style-name="ce11">
            <text:p>IV SAB/Wr 208/14</text:p>
          </table:table-cell>
          <table:table-cell office:value-type="string" table:style-name="ce43">
            <text:p>Izba Komornicza we Wrocławiu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4-14T00:00:00" table:style-name="ce13">
            <text:p>2015-04-14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1" table:style-name="ce61">
            <text:p>61</text:p>
          </table:table-cell>
          <table:table-cell office:value-type="string" table:style-name="ce40">
            <text:p>Faktura VAT nr 15/1343</text:p>
          </table:table-cell>
          <table:table-cell office:value-type="string" table:style-name="ce39">
            <text:p>PKP Intercity</text:p>
          </table:table-cell>
          <table:table-cell office:value-type="string" table:style-name="ce41">
            <text:p>przesyłka konduktorska materiałów na szkolenie studentów w Szczecinie</text:p>
          </table:table-cell>
          <table:table-cell office:value-type="date" office:date-value="2015-04-14T00:00:00" table:style-name="ce42">
            <text:p>2015-04-14</text:p>
          </table:table-cell>
          <table:table-cell office:value-type="currency" office:value="41" table:style-name="ce35">
            <text:p>41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2" table:style-name="ce60">
            <text:p>62</text:p>
          </table:table-cell>
          <table:table-cell office:value-type="string" table:style-name="ce21">
            <text:p>II SAB/Wa 565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bezczynność MEN - kalendarz spotkań ministra - opłata kancelaryjna za uzasadnienie wyroku</text:p>
          </table:table-cell>
          <table:table-cell office:value-type="date" office:date-value="2015-04-15T00:00:00" table:style-name="ce22">
            <text:p>2015-04-15</text:p>
          </table:table-cell>
          <table:table-cell office:value-type="currency" office:value="100" table:style-name="ce14">
            <text:p>100,00 zł</text:p>
          </table:table-cell>
          <table:table-cell table:style-name="ce58"/>
          <table:table-cell table:number-columns-repeated="16377"/>
        </table:table-row>
        <table:table-row table:style-name="ro3">
          <table:table-cell office:value-type="float" office:value="63" table:style-name="ce61">
            <text:p>63</text:p>
          </table:table-cell>
          <table:table-cell office:value-type="string" table:style-name="ce21">
            <text:p>II SAB/Wa 670/14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skarga A.Z. na bezczynność Dyrektora Zakładu Gospodarowania Nieruchomościami Dzielnicy (budynki użytkowe i mieszkalne będące własnością dzielnicy) - opłata kancelaryjna za uzasadnienie wyroku</text:p>
          </table:table-cell>
          <table:table-cell office:value-type="date" office:date-value="2015-04-15T00:00:00" table:style-name="ce22">
            <text:p>2015-04-15</text:p>
          </table:table-cell>
          <table:table-cell office:value-type="currency" office:value="100" table:style-name="ce14">
            <text:p>100,00 zł</text:p>
          </table:table-cell>
          <table:table-cell table:style-name="ce58"/>
          <table:table-cell table:number-columns-repeated="16377"/>
        </table:table-row>
        <table:table-row table:style-name="ro3">
          <table:table-cell office:value-type="float" office:value="64" table:style-name="ce60">
            <text:p>64</text:p>
          </table:table-cell>
          <table:table-cell office:value-type="string" table:style-name="ce11">
            <text:p>IV <text:s/>SA/Wr 717/14</text:p>
          </table:table-cell>
          <table:table-cell office:value-type="string" table:style-name="ce44">
            <text:p>SKO Jelenia Góra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4-17T00:00:00" table:style-name="ce13">
            <text:p>2015-04-17</text:p>
          </table:table-cell>
          <table:table-cell office:value-type="currency" office:value="-440" table:style-name="ce36">
            <text:p>-44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5" table:style-name="ce61">
            <text:p>65</text:p>
          </table:table-cell>
          <table:table-cell office:value-type="string" table:style-name="ce21">
            <text:p>Rachunek 1/UD12/2015</text:p>
          </table:table-cell>
          <table:table-cell office:value-type="string" table:style-name="ce10">
            <text:p>Kazimierz Bandarzewski</text:p>
          </table:table-cell>
          <table:table-cell office:value-type="string" table:style-name="ce23">
            <text:p>opinia prawna dotycząca uchwał o funduszu sołeckim w sytuacji braku statutów sołectw</text:p>
          </table:table-cell>
          <table:table-cell office:value-type="date" office:date-value="2015-05-12T00:00:00" table:style-name="ce22">
            <text:p>2015-05-12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6" table:style-name="ce60">
            <text:p>66</text:p>
          </table:table-cell>
          <table:table-cell office:value-type="string" table:style-name="ce21">
            <text:p>II SA/Wa 723/15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skarga A.Z. na decyzję SKO w Warszawie o odmowie udostępnienia informacji (decyzje w sprawie podatku od nieruchomości)</text:p>
          </table:table-cell>
          <table:table-cell office:value-type="date" office:date-value="2015-05-15T00:00:00" table:style-name="ce22">
            <text:p>2015-05-15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7" table:style-name="ce61">
            <text:p>67</text:p>
          </table:table-cell>
          <table:table-cell office:value-type="string" table:style-name="ce21">
            <text:p>II SA/Op 5/15</text:p>
          </table:table-cell>
          <table:table-cell office:value-type="string" table:style-name="ce10">
            <text:p>Prezydent Opola</text:p>
          </table:table-cell>
          <table:table-cell office:value-type="string" table:style-name="ce12">
            <text:p>opłata skarbowa od pełnomocnictwa ws. skargi kasacyjnej - skarga kasacyjna A.O. na Dyrektora Miejskiego Zarządu Dróg w Opolu w przedmiocie wymierzenia grzywny za niewykonanie wyroku (uchwały zaliczające określone we wniosku drogi do kategorii dróg publicznych)</text:p>
          </table:table-cell>
          <table:table-cell office:value-type="date" office:date-value="2015-05-18T00:00:00" table:style-name="ce22">
            <text:p>2015-05-18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8" table:style-name="ce60">
            <text:p>68</text:p>
          </table:table-cell>
          <table:table-cell office:value-type="string" table:style-name="ce21">
            <text:p>II SAB/Wa 1055/14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MSiT (lista wejść i wyjść gości z budynku ministerstwa) - opłata kancelaryjna za uzasadnienie wyroku</text:p>
          </table:table-cell>
          <table:table-cell office:value-type="date" office:date-value="2015-05-19T00:00:00" table:style-name="ce22">
            <text:p>2015-05-19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9" table:style-name="ce61">
            <text:p>69</text:p>
          </table:table-cell>
          <table:table-cell office:value-type="string" table:style-name="ce21">
            <text:p>II SAB/Wa 902/14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skarga kasacyjna (skarga A. Z. na bezczynność Dyrektora Zakładu Gospodarowania Nieruchomościami- (akty notarialne, którymi powierzono zarządzanie nieruchomością wspólną osobie fizycznej lub prawnej )</text:p>
          </table:table-cell>
          <table:table-cell office:value-type="date" office:date-value="2015-05-21T00:00:00" table:style-name="ce22">
            <text:p>2015-05-21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70" table:style-name="ce60">
            <text:p>70</text:p>
          </table:table-cell>
          <table:table-cell office:value-type="string" table:style-name="ce21">
            <text:p>II SAB/Wa 902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5-21T00:00:00" table:style-name="ce22">
            <text:p>2015-05-21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71" table:style-name="ce61">
            <text:p>71</text:p>
          </table:table-cell>
          <table:table-cell office:value-type="string" table:style-name="ce45">
            <text:p>Faktura Vat nr eIC1/2015/334369</text:p>
          </table:table-cell>
          <table:table-cell office:value-type="string" table:style-name="ce46">
            <text:p>PKP Intercity</text:p>
          </table:table-cell>
          <table:table-cell office:value-type="string" table:style-name="ce47">
            <text:p>przejazd S. Osowskiego na konferencję o funduszu sołeckim w Senacie</text:p>
          </table:table-cell>
          <table:table-cell office:value-type="date" office:date-value="2015-05-25T00:00:00" table:style-name="ce48">
            <text:p>2015-05-25</text:p>
          </table:table-cell>
          <table:table-cell office:value-type="currency" office:value="173" table:style-name="ce35">
            <text:p>173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72" table:style-name="ce60">
            <text:p>72</text:p>
          </table:table-cell>
          <table:table-cell office:value-type="string" table:style-name="ce45">
            <text:p>Faktura Vat nr eIC1/2015/334376</text:p>
          </table:table-cell>
          <table:table-cell office:value-type="string" table:style-name="ce46">
            <text:p>PKP Intercity</text:p>
          </table:table-cell>
          <table:table-cell office:value-type="string" table:style-name="ce47">
            <text:p>Powrót S. Osowskiego z konferencji o funduszu sołeckim w Senacie</text:p>
          </table:table-cell>
          <table:table-cell office:value-type="date" office:date-value="2015-05-25T00:00:00" table:style-name="ce48">
            <text:p>2015-05-25</text:p>
          </table:table-cell>
          <table:table-cell office:value-type="currency" office:value="67" table:style-name="ce35">
            <text:p>6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73" table:style-name="ce61">
            <text:p>73</text:p>
          </table:table-cell>
          <table:table-cell office:value-type="string" table:style-name="ce21">
            <text:p>II SAB/Sz 146/14</text:p>
          </table:table-cell>
          <table:table-cell office:value-type="string" table:style-name="ce10">
            <text:p>Prezydent Szczecina</text:p>
          </table:table-cell>
          <table:table-cell office:value-type="string" table:style-name="ce12">
            <text:p>opłata skarbowa od pełnomocnictwa ws. skargi kasacyjnej - skarga Z.F. na bezczynność rektora Uniwersytetu Techniczego (antydatowanie wpisów do indeksów i kart zaliczeń przez profesora)</text:p>
          </table:table-cell>
          <table:table-cell office:value-type="date" office:date-value="2015-05-25T00:00:00" table:style-name="ce22">
            <text:p>2015-05-25</text:p>
          </table:table-cell>
          <table:table-cell office:value-type="currency" office:value="17" table:style-name="ce14">
            <text:p>17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74" table:style-name="ce60">
            <text:p>74</text:p>
          </table:table-cell>
          <table:table-cell office:value-type="string" table:style-name="ce17">
            <text:p>II Sab/Wa 1902/14</text:p>
          </table:table-cell>
          <table:table-cell office:value-type="string" table:style-name="ce11">
            <text:p>prezydent Wrocławia</text:p>
          </table:table-cell>
          <table:table-cell office:value-type="string" table:style-name="ce12">
            <text:p>opłata skarbowa od pełnomocnictwa ws. skargi kasacyjnej - skarga SOWP na bezczynność MIiR - <text:s/>lista wejść i wyjść gości z budynku ministerstwa</text:p>
          </table:table-cell>
          <table:table-cell office:value-type="date" office:date-value="2015-05-26T00:00:00" table:style-name="ce19">
            <text:p>2015-05-26</text:p>
          </table:table-cell>
          <table:table-cell office:value-type="currency" office:value="17" table:style-name="ce14">
            <text:p>17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75" table:style-name="ce61">
            <text:p>75</text:p>
          </table:table-cell>
          <table:table-cell office:value-type="string" table:style-name="ce17">
            <text:p>II SAB/Wa 1013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SOWP na bezczynność NCBiR (wniosek o dofinansowanie projektu) - opłata kancelaryjna <text:s/>za uzasadnienie wyroku</text:p>
          </table:table-cell>
          <table:table-cell office:value-type="date" office:date-value="2015-06-01T00:00:00" table:style-name="ce19">
            <text:p>2015-06-01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76" table:style-name="ce60">
            <text:p>76</text:p>
          </table:table-cell>
          <table:table-cell office:value-type="string" table:style-name="ce11">
            <text:p>II SA/Wa 1979/14</text:p>
          </table:table-cell>
          <table:table-cell office:value-type="string" table:style-name="ce44">
            <text:p>MEN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6-15T00:00:00" table:style-name="ce13">
            <text:p>2015-06-15</text:p>
          </table:table-cell>
          <table:table-cell office:value-type="currency" office:value="-200" table:style-name="ce36">
            <text:p>-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77" table:style-name="ce61">
            <text:p>77</text:p>
          </table:table-cell>
          <table:table-cell office:value-type="string" table:style-name="ce21">
            <text:p>II SA/Wa 2081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- skarga SOWP na bezczynność MF - <text:s/>lista wejść i wyjść gości z budynku ministerstwa</text:p>
          </table:table-cell>
          <table:table-cell office:value-type="date" office:date-value="2015-06-16T00:00:00" table:style-name="ce19">
            <text:p>2015-06-16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78" table:style-name="ce60">
            <text:p>78</text:p>
          </table:table-cell>
          <table:table-cell office:value-type="string" table:style-name="ce17">
            <text:p>II SAB/Wa 1135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E.I na bezczynność Prokuratora Generalnego - wyrok uniewinniający prokuratora - sprawa swastyki - opłata kancelaryjna <text:s/>za uzasadnienie wyroku</text:p>
          </table:table-cell>
          <table:table-cell office:value-type="date" office:date-value="2015-06-17T00:00:00" table:style-name="ce19">
            <text:p>2015-06-17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79" table:style-name="ce61">
            <text:p>79</text:p>
          </table:table-cell>
          <table:table-cell office:value-type="string" table:style-name="ce17">
            <text:p>II SA/Bd 587/15</text:p>
          </table:table-cell>
          <table:table-cell office:value-type="string" table:style-name="ce20">
            <text:p>WSA w Bydgoszczy</text:p>
          </table:table-cell>
          <table:table-cell office:value-type="string" table:style-name="ce18">
            <text:p>skarga K.M na decyzje Toruńskiej Agendy Kulturalnej (umowa sponsorska)</text:p>
          </table:table-cell>
          <table:table-cell office:value-type="date" office:date-value="2015-06-17T00:00:00" table:style-name="ce19">
            <text:p>2015-06-17</text:p>
          </table:table-cell>
          <table:table-cell office:value-type="currency" office:value="200" table:style-name="ce14">
            <text:p>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0" table:style-name="ce60">
            <text:p>80</text:p>
          </table:table-cell>
          <table:table-cell table:style-name="ce11"/>
          <table:table-cell office:value-type="string" table:style-name="ce44">
            <text:p>Biuro Trybunału Konstytucyjnego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6-18T00:00:00" table:style-name="ce13">
            <text:p>2015-06-18</text:p>
          </table:table-cell>
          <table:table-cell office:value-type="currency" office:value="-100" table:style-name="ce36">
            <text:p>-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1" table:style-name="ce61">
            <text:p>81</text:p>
          </table:table-cell>
          <table:table-cell office:value-type="string" table:style-name="ce21">
            <text:p>II SAB/Wa 1013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kasacyjna (skarga SOWP na bezczynność NCBiR (wniosek o dofinansowanie projektu)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2" table:style-name="ce60">
            <text:p>82</text:p>
          </table:table-cell>
          <table:table-cell office:value-type="string" table:style-name="ce21">
            <text:p>II SAB/Wa 1013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- skarga SOWP na bezczynność NCBiR (wniosek o dofinansowanie projektu)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3" table:style-name="ce61">
            <text:p>83</text:p>
          </table:table-cell>
          <table:table-cell office:value-type="string" table:style-name="ce21">
            <text:p>II SAB/Łd 33/15</text:p>
          </table:table-cell>
          <table:table-cell office:value-type="string" table:style-name="ce17">
            <text:p>Prezydent Łodzi</text:p>
          </table:table-cell>
          <table:table-cell office:value-type="string" table:style-name="ce12">
            <text:p>opłata skarbowa od pełnomocnictwa ws. skargi kasacyjnej - skarga SOWP na bezczynność Prezydenta Miasta Łodzi (ankieta badawcza nt. dip)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4" table:style-name="ce60">
            <text:p>84</text:p>
          </table:table-cell>
          <table:table-cell office:value-type="string" table:style-name="ce17">
            <text:p>II SA/Bd 225/15</text:p>
          </table:table-cell>
          <table:table-cell office:value-type="string" table:style-name="ce20">
            <text:p>WSA w Bydgoszczy</text:p>
          </table:table-cell>
          <table:table-cell office:value-type="string" table:style-name="ce18">
            <text:p>skarga SOWP na akt Agencji Nieruchomości Rolnych Oddział Terenowy w Bydgoszczy w przedmiocie ustalenia opłaty za dostęp do informacji - opłata kancelaryjna <text:s/>za uzasadnienie wyroku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5" table:style-name="ce61">
            <text:p>85</text:p>
          </table:table-cell>
          <table:table-cell office:value-type="string" table:style-name="ce17">
            <text:p>IV SAB/Gl 9/15</text:p>
          </table:table-cell>
          <table:table-cell office:value-type="string" table:style-name="ce11">
            <text:p>WSA w Gliwicach</text:p>
          </table:table-cell>
          <table:table-cell office:value-type="string" table:style-name="ce18">
            <text:p>skarga kasacyjna (skarga K.M. na wodociągi w Czechowicach-Dziedzicach - sieć wodociągowa)</text:p>
          </table:table-cell>
          <table:table-cell office:value-type="date" office:date-value="2015-06-25T00:00:00" table:style-name="ce19">
            <text:p>2015-06-25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6" table:style-name="ce60">
            <text:p>86</text:p>
          </table:table-cell>
          <table:table-cell office:value-type="string" table:style-name="ce17">
            <text:p>IV SAB/Gl 9/15</text:p>
          </table:table-cell>
          <table:table-cell office:value-type="string" table:style-name="ce11">
            <text:p>Prezydent Gliwic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6-25T00:00:00" table:style-name="ce19">
            <text:p>2015-06-25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7" table:style-name="ce61">
            <text:p>87</text:p>
          </table:table-cell>
          <table:table-cell office:value-type="string" table:style-name="ce11">
            <text:p>II SA/Wa 2171/14</text:p>
          </table:table-cell>
          <table:table-cell office:value-type="string" table:style-name="ce11">
            <text:p>Prezydent Warszawy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6-26T00:00:00" table:style-name="ce13">
            <text:p>2015-06-26</text:p>
          </table:table-cell>
          <table:table-cell office:value-type="currency" office:value="-200" table:style-name="ce36">
            <text:p>-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8" table:style-name="ce60">
            <text:p>88</text:p>
          </table:table-cell>
          <table:table-cell office:value-type="string" table:style-name="ce17">
            <text:p>II SAB/Rz 16/15</text:p>
          </table:table-cell>
          <table:table-cell office:value-type="string" table:style-name="ce20">
            <text:p>WSA w Rzeszowie</text:p>
          </table:table-cell>
          <table:table-cell office:value-type="string" table:style-name="ce18">
            <text:p>skarga kasacyjna (skarga A.B. na bezczynność starosty - działka)</text:p>
          </table:table-cell>
          <table:table-cell office:value-type="date" office:date-value="2015-06-26T00:00:00" table:style-name="ce19">
            <text:p>2015-06-26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89" table:style-name="ce61">
            <text:p>89</text:p>
          </table:table-cell>
          <table:table-cell office:value-type="string" table:style-name="ce17">
            <text:p>II SAB/Rz 16/15</text:p>
          </table:table-cell>
          <table:table-cell office:value-type="string" table:style-name="ce11">
            <text:p>Prezydent Rzesz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6-26T00:00:00" table:style-name="ce19">
            <text:p>2015-06-26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0" table:style-name="ce60">
            <text:p>90</text:p>
          </table:table-cell>
          <table:table-cell office:value-type="string" table:style-name="ce11">
            <text:p>II SAB/Wa 901/14</text:p>
          </table:table-cell>
          <table:table-cell office:value-type="string" table:style-name="ce44">
            <text:p>Twój Ruch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6-29T00:00:00" table:style-name="ce13">
            <text:p>2015-06-29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1" table:style-name="ce61">
            <text:p>91</text:p>
          </table:table-cell>
          <table:table-cell office:value-type="string" table:style-name="ce17">
            <text:p>II SAB/Wa 1135/14</text:p>
          </table:table-cell>
          <table:table-cell office:value-type="string" table:style-name="ce11">
            <text:p>WSA w Warszawie</text:p>
          </table:table-cell>
          <table:table-cell office:value-type="string" table:style-name="ce18">
            <text:p>skarga kasacyjna (skarga E.I na bezczynność Prokuratora Generalnego - wyrok uniewinniający prokuratora - sprawa swastyki)</text:p>
          </table:table-cell>
          <table:table-cell office:value-type="date" office:date-value="2015-07-06T00:00:00" table:style-name="ce19">
            <text:p>2015-07-0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2" table:style-name="ce60">
            <text:p>92</text:p>
          </table:table-cell>
          <table:table-cell office:value-type="string" table:style-name="ce17">
            <text:p>II SAB/Wa 1135/14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7-06T00:00:00" table:style-name="ce19">
            <text:p>2015-07-06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3" table:style-name="ce61">
            <text:p>93</text:p>
          </table:table-cell>
          <table:table-cell office:value-type="string" table:style-name="ce17">
            <text:p>IV SAB/Wr 109/15</text:p>
          </table:table-cell>
          <table:table-cell office:value-type="string" table:style-name="ce11">
            <text:p>WSA we Wrocławiu</text:p>
          </table:table-cell>
          <table:table-cell office:value-type="string" table:style-name="ce18">
            <text:p>skarga SOWP na bezczynność Marszałka Woj. Dolnośląskiego (nagrody urzędników) - opłata kancelaryjna za uzasadnienie wyroku</text:p>
          </table:table-cell>
          <table:table-cell office:value-type="date" office:date-value="2015-07-13T00:00:00" table:style-name="ce19">
            <text:p>2015-07-13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4" table:style-name="ce60">
            <text:p>94</text:p>
          </table:table-cell>
          <table:table-cell office:value-type="string" table:style-name="ce40">
            <text:p>II SAB/Rz 21/15</text:p>
          </table:table-cell>
          <table:table-cell office:value-type="string" table:style-name="ce32">
            <text:p>UM Krosno</text:p>
          </table:table-cell>
          <table:table-cell office:value-type="string" table:style-name="ce41">
            <text:p>zwrot kosztów postępowania</text:p>
          </table:table-cell>
          <table:table-cell office:value-type="date" office:date-value="2015-07-14T00:00:00" table:style-name="ce42">
            <text:p>2015-07-14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5" table:style-name="ce61">
            <text:p>95</text:p>
          </table:table-cell>
          <table:table-cell office:value-type="string" table:style-name="ce17">
            <text:p>II SO/Kr 19/15</text:p>
          </table:table-cell>
          <table:table-cell office:value-type="string" table:style-name="ce11">
            <text:p>Prezydent Krakowa</text:p>
          </table:table-cell>
          <table:table-cell office:value-type="string" table:style-name="ce12">
            <text:p>opłata skarbowa od pełnomocnictwa ws. skargi kasacyjnej <text:s/>- zażalenie - z wniosku P.P. o wymierzenie grzywny Dyrektorowi Centrum Kultury i Wypoczynku w A. za nieprzekazanie skargi</text:p>
          </table:table-cell>
          <table:table-cell office:value-type="date" office:date-value="2015-07-15T00:00:00" table:style-name="ce24">
            <text:p>2015-07-15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6" table:style-name="ce60">
            <text:p>96</text:p>
          </table:table-cell>
          <table:table-cell office:value-type="string" table:style-name="ce40">
            <text:p>I OSK 1250/14</text:p>
          </table:table-cell>
          <table:table-cell office:value-type="string" table:style-name="ce32">
            <text:p>UM Rabka Zdrój</text:p>
          </table:table-cell>
          <table:table-cell office:value-type="string" table:style-name="ce41">
            <text:p>zwrot kosztów postępowania</text:p>
          </table:table-cell>
          <table:table-cell office:value-type="date" office:date-value="2015-07-16T00:00:00" table:style-name="ce42">
            <text:p>2015-07-16</text:p>
          </table:table-cell>
          <table:table-cell office:value-type="currency" office:value="120" table:style-name="ce35">
            <text:p>12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7" table:style-name="ce61">
            <text:p>97</text:p>
          </table:table-cell>
          <table:table-cell office:value-type="string" table:style-name="ce21">
            <text:p>II SAB/Gd 50/15</text:p>
          </table:table-cell>
          <table:table-cell office:value-type="string" table:style-name="ce10">
            <text:p>WSA w Gdańsku</text:p>
          </table:table-cell>
          <table:table-cell office:value-type="string" table:style-name="ce23">
            <text:p>skarga kasacyjna (skarga M.G.-B. na bezczynność starosty - lokalizacja baz eksploatacyjnych przedsiębiorstw)</text:p>
          </table:table-cell>
          <table:table-cell office:value-type="date" office:date-value="2015-07-17T00:00:00" table:style-name="ce22">
            <text:p>2015-07-17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98" table:style-name="ce60">
            <text:p>98</text:p>
          </table:table-cell>
          <table:table-cell office:value-type="string" table:style-name="ce21">
            <text:p>II SAB/Gd 50/15</text:p>
          </table:table-cell>
          <table:table-cell office:value-type="string" table:style-name="ce10">
            <text:p>Prezydent Gdańsk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7-17T00:00:00" table:style-name="ce22">
            <text:p>2015-07-17</text:p>
          </table:table-cell>
          <table:table-cell office:value-type="currency" office:value="17" table:style-name="ce14">
            <text:p>17,00 zł</text:p>
          </table:table-cell>
          <table:table-cell table:style-name="ce58"/>
          <table:table-cell table:number-columns-repeated="16377"/>
        </table:table-row>
        <table:table-row table:style-name="ro3">
          <table:table-cell office:value-type="float" office:value="99" table:style-name="ce61">
            <text:p>99</text:p>
          </table:table-cell>
          <table:table-cell office:value-type="string" table:style-name="ce49">
            <text:p>I OSK 1486/14</text:p>
          </table:table-cell>
          <table:table-cell office:value-type="string" table:style-name="ce50">
            <text:p>PKP SA</text:p>
          </table:table-cell>
          <table:table-cell office:value-type="string" table:style-name="ce51">
            <text:p>zwrot kosztow postepowania kasacyjnego NSA</text:p>
          </table:table-cell>
          <table:table-cell office:value-type="date" office:date-value="2015-07-20T00:00:00" table:style-name="ce52">
            <text:p>2015-07-20</text:p>
          </table:table-cell>
          <table:table-cell office:value-type="currency" office:value="500" table:style-name="ce35">
            <text:p>5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0" table:style-name="ce60">
            <text:p>100</text:p>
          </table:table-cell>
          <table:table-cell office:value-type="string" table:style-name="ce21">
            <text:p>IV SAB/Wr 131/15</text:p>
          </table:table-cell>
          <table:table-cell office:value-type="string" table:style-name="ce11">
            <text:p>WSA we Wrocławiu</text:p>
          </table:table-cell>
          <table:table-cell office:value-type="string" table:style-name="ce23">
            <text:p>wpis od skargi kasacyjnej (skarga K.B. na bezczynność burmistrza Nowogrodźca)</text:p>
          </table:table-cell>
          <table:table-cell office:value-type="date" office:date-value="2015-07-22T00:00:00" table:style-name="ce22">
            <text:p>2015-07-2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1" table:style-name="ce61">
            <text:p>101</text:p>
          </table:table-cell>
          <table:table-cell office:value-type="string" table:style-name="ce21">
            <text:p>IV SAB/Wr 131/15</text:p>
          </table:table-cell>
          <table:table-cell office:value-type="string" table:style-name="ce10">
            <text:p>Prezydent Wrocławi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7-22T00:00:00" table:style-name="ce22">
            <text:p>2015-07-2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2" table:style-name="ce60">
            <text:p>102</text:p>
          </table:table-cell>
          <table:table-cell office:value-type="string" table:style-name="ce21">
            <text:p>II SO/Kr 21/15</text:p>
          </table:table-cell>
          <table:table-cell office:value-type="string" table:style-name="ce11">
            <text:p>WSA w Krakowie</text:p>
          </table:table-cell>
          <table:table-cell office:value-type="string" table:style-name="ce23">
            <text:p>wpis od skargi kasacyjnej ws. zażalenia P.P. na postanowienie WSA o niewymierzaniu <text:s/>Dyrektorowi Centrum Kultury i Wypoczynku grzywny za nieterminowe przekazanie akt sprawy ze skargi na decyzję w przedmiocie odmowy udostępnienia informacji<text:s/></text:p>
          </table:table-cell>
          <table:table-cell office:value-type="date" office:date-value="2015-07-22T00:00:00" table:style-name="ce22">
            <text:p>2015-07-2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3" table:style-name="ce61">
            <text:p>103</text:p>
          </table:table-cell>
          <table:table-cell office:value-type="string" table:style-name="ce21">
            <text:p>II SO/Kr 21/15</text:p>
          </table:table-cell>
          <table:table-cell office:value-type="string" table:style-name="ce10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7-22T00:00:00" table:style-name="ce22">
            <text:p>2015-07-2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4" table:style-name="ce60">
            <text:p>104</text:p>
          </table:table-cell>
          <table:table-cell office:value-type="string" table:style-name="ce11">
            <text:p>II SAB/Wa 604/14</text:p>
          </table:table-cell>
          <table:table-cell office:value-type="string" table:style-name="ce44">
            <text:p>Izba Komornicza w Warsazawi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07-28T00:00:00" table:style-name="ce13">
            <text:p>2015-07-28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05" table:style-name="ce61">
            <text:p>105</text:p>
          </table:table-cell>
          <table:table-cell office:value-type="string" table:style-name="ce21">
            <text:p>II SAB/Ke 14/15</text:p>
          </table:table-cell>
          <table:table-cell office:value-type="string" table:style-name="ce10">
            <text:p>WSA w Kielcach</text:p>
          </table:table-cell>
          <table:table-cell office:value-type="string" table:style-name="ce23">
            <text:p>skarga kasacyjna (skarga T.C. na bezczynność Prezydenta Miasta - umowa ze stowarzyszeniem, sprawozdanie finansowe spółki)</text:p>
          </table:table-cell>
          <table:table-cell office:value-type="date" office:date-value="2015-07-29T00:00:00" table:style-name="ce22">
            <text:p>2015-07-29</text:p>
          </table:table-cell>
          <table:table-cell office:value-type="currency" office:value="100" table:style-name="ce14">
            <text:p>100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106" table:style-name="ce60">
            <text:p>106</text:p>
          </table:table-cell>
          <table:table-cell office:value-type="string" table:style-name="ce21">
            <text:p>II SAB/Ke 14/15</text:p>
          </table:table-cell>
          <table:table-cell office:value-type="string" table:style-name="ce10">
            <text:p>Prezydent Kielc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7-29T00:00:00" table:style-name="ce22">
            <text:p>2015-07-29</text:p>
          </table:table-cell>
          <table:table-cell office:value-type="currency" office:value="17" table:style-name="ce14">
            <text:p>17,00 zł</text:p>
          </table:table-cell>
          <table:table-cell table:style-name="ce3"/>
          <table:table-cell table:number-columns-repeated="16377"/>
        </table:table-row>
        <table:table-row table:style-name="ro3">
          <table:table-cell office:value-type="float" office:value="107" table:style-name="ce61">
            <text:p>107</text:p>
          </table:table-cell>
          <table:table-cell office:value-type="string" table:style-name="ce21">
            <text:p>II SA/Wa 680/15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skarga kasacyjna (skarga A.Z. na decyzję SKO o odmowie udostępnienia informacji)</text:p>
          </table:table-cell>
          <table:table-cell office:value-type="date" office:date-value="2015-08-05T00:00:00" table:style-name="ce22">
            <text:p>2015-08-05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08" table:style-name="ce60">
            <text:p>108</text:p>
          </table:table-cell>
          <table:table-cell office:value-type="string" table:style-name="ce21">
            <text:p>II SA/Wa 680/15</text:p>
          </table:table-cell>
          <table:table-cell office:value-type="string" table:style-name="ce11">
            <text:p>Prezydent Warszawy</text:p>
          </table:table-cell>
          <table:table-cell office:value-type="string" table:style-name="ce31">
            <text:p>opłata skarbowa od pełnomocnictwa ws. skargi kasacyjnej - skarga A.Z. na decyzję SKO o odmowie udostępnienia informacji</text:p>
          </table:table-cell>
          <table:table-cell office:value-type="date" office:date-value="2015-08-05T00:00:00" table:style-name="ce22">
            <text:p>2015-08-05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09" table:style-name="ce61">
            <text:p>109</text:p>
          </table:table-cell>
          <table:table-cell office:value-type="string" table:style-name="ce21">
            <text:p>II SAB/Kr 62/15</text:p>
          </table:table-cell>
          <table:table-cell office:value-type="string" table:style-name="ce11">
            <text:p>WSA w Krakowie</text:p>
          </table:table-cell>
          <table:table-cell office:value-type="string" table:style-name="ce23">
            <text:p>skarga kasacyjna <text:s/>(skarga K.W. na przewlekłe prowadzenie postępowania przez burmistrza miasta R. - ugoda z kancelarią radcy prawnego)</text:p>
          </table:table-cell>
          <table:table-cell office:value-type="date" office:date-value="2015-08-12T00:00:00" table:style-name="ce22">
            <text:p>2015-08-12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0" table:style-name="ce60">
            <text:p>110</text:p>
          </table:table-cell>
          <table:table-cell office:value-type="string" table:style-name="ce21">
            <text:p>II SAB/Kr 62/15</text:p>
          </table:table-cell>
          <table:table-cell office:value-type="string" table:style-name="ce10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8-12T00:00:00" table:style-name="ce22">
            <text:p>2015-08-12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1" table:style-name="ce61">
            <text:p>111</text:p>
          </table:table-cell>
          <table:table-cell office:value-type="string" table:style-name="ce45">
            <text:p>oświadczenie z 13.08.2015</text:p>
          </table:table-cell>
          <table:table-cell office:value-type="string" table:style-name="ce46">
            <text:p>Agnieszka Zdanowicz</text:p>
          </table:table-cell>
          <table:table-cell office:value-type="string" table:style-name="ce47">
            <text:p>znaczki do wysyłki umowy z ECNL</text:p>
          </table:table-cell>
          <table:table-cell office:value-type="date" office:date-value="2015-08-13T00:00:00" table:style-name="ce48">
            <text:p>2015-08-13</text:p>
          </table:table-cell>
          <table:table-cell office:value-type="currency" office:value="32" table:style-name="ce35">
            <text:p>32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2" table:style-name="ce60">
            <text:p>112</text:p>
          </table:table-cell>
          <table:table-cell office:value-type="string" table:style-name="ce21">
            <text:p>II SA/Rz 715/15</text:p>
          </table:table-cell>
          <table:table-cell office:value-type="string" table:style-name="ce20">
            <text:p>WSA w Rzeszowie</text:p>
          </table:table-cell>
          <table:table-cell office:value-type="string" table:style-name="ce23">
            <text:p>skarga SOWP na decyzję SKO ws. UM Krosno (nagrody urzędników) - opłata kancelaryjna za uzasadnienie wyroku</text:p>
          </table:table-cell>
          <table:table-cell office:value-type="date" office:date-value="2015-08-17T00:00:00" table:style-name="ce22">
            <text:p>2015-08-17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3" table:style-name="ce61">
            <text:p>113</text:p>
          </table:table-cell>
          <table:table-cell office:value-type="string" table:style-name="ce21">
            <text:p>II SA/Wa 399/15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skarga A.W na niewykonanie przez Przewodniczącego Zespołu do spraw wyjaśniania opinii publicznej treści informacji i materiałów dotyczących przyczyn i okoliczności katastrofy lotniczej z 10 kwietnia 2010 r. pod Smoleńskiem wyroku WSA (Kto <text:s/>określił wartość przeciążenia która znajduje się w tzw. Raporcie Milera) - opłata kancelaryjna za uzasadnienie wyroku</text:p>
          </table:table-cell>
          <table:table-cell office:value-type="date" office:date-value="2015-08-19T00:00:00" table:style-name="ce22">
            <text:p>2015-08-19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4" table:style-name="ce60">
            <text:p>114</text:p>
          </table:table-cell>
          <table:table-cell office:value-type="string" table:style-name="ce55">
            <text:p>I OZ 1414/15</text:p>
          </table:table-cell>
          <table:table-cell office:value-type="string" table:style-name="ce11">
            <text:p>WSA w Warszawie</text:p>
          </table:table-cell>
          <table:table-cell office:value-type="string" table:style-name="ce23">
            <text:p>zażalenie A.Z. na postanowienie WSA z 3.06.2015 r. (sygn. akt II SO/Wa 134/15) oddalające wniosek o wymierzanie grzywny Prezesowi Narodowego Funduszu Zdrowia za nieprzekazanie WSA skargi</text:p>
          </table:table-cell>
          <table:table-cell office:value-type="date" office:date-value="2015-08-20T00:00:00" table:style-name="ce22">
            <text:p>2015-08-20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5" table:style-name="ce61">
            <text:p>115</text:p>
          </table:table-cell>
          <table:table-cell office:value-type="string" table:style-name="ce54">
            <text:p>IV SAB/Gl 15/15</text:p>
          </table:table-cell>
          <table:table-cell office:value-type="string" table:style-name="ce10">
            <text:p>WSA w Gliwicach</text:p>
          </table:table-cell>
          <table:table-cell office:value-type="string" table:style-name="ce23">
            <text:p>skarga kasacyjna (skarga K.L. na bezczynność Prezesa Sądu Okręgowego - wyjaśnienia sędziego dla rzecznika dyscyplinarnego)</text:p>
          </table:table-cell>
          <table:table-cell office:value-type="date" office:date-value="2015-08-20T00:00:00" table:style-name="ce22">
            <text:p>2015-08-20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6" table:style-name="ce60">
            <text:p>116</text:p>
          </table:table-cell>
          <table:table-cell office:value-type="string" table:style-name="ce21">
            <text:p>IV SAB/Gl 15/15</text:p>
          </table:table-cell>
          <table:table-cell office:value-type="string" table:style-name="ce10">
            <text:p>Prezydent Gliwic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8-20T00:00:00" table:style-name="ce22">
            <text:p>2015-08-20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7" table:style-name="ce61">
            <text:p>117</text:p>
          </table:table-cell>
          <table:table-cell office:value-type="string" table:style-name="ce45">
            <text:p>Faktura VAT nr 17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47">
            <text:p>obsługa prawna spraw kasacyjnych</text:p>
          </table:table-cell>
          <table:table-cell office:value-type="date" office:date-value="2015-08-20T00:00:00" table:style-name="ce48">
            <text:p>2015-08-20</text:p>
          </table:table-cell>
          <table:table-cell office:value-type="currency" office:value="2029.5" table:style-name="ce35">
            <text:p>2 029,5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8" table:style-name="ce60">
            <text:p>118</text:p>
          </table:table-cell>
          <table:table-cell office:value-type="string" table:style-name="ce11">
            <text:p>II SAB/Kr 993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L.K. na decyzję <text:s/>Rektora Uniwersytetu Pedagogicznego im. KEN w Krakowie o odmowie udostępnienia informacji (uczestnicy zajęć z języka rusińsko - łemkowskiego)</text:p>
          </table:table-cell>
          <table:table-cell office:value-type="date" office:date-value="2015-08-25T00:00:00" table:style-name="ce13">
            <text:p>2015-08-25</text:p>
          </table:table-cell>
          <table:table-cell office:value-type="currency" office:value="200" table:style-name="ce14">
            <text:p>2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19" table:style-name="ce61">
            <text:p>119</text:p>
          </table:table-cell>
          <table:table-cell office:value-type="string" table:style-name="ce21">
            <text:p>II SA/Bd 225/15</text:p>
          </table:table-cell>
          <table:table-cell office:value-type="string" table:style-name="ce20">
            <text:p>WSA w Bydgoszczy</text:p>
          </table:table-cell>
          <table:table-cell office:value-type="string" table:style-name="ce23">
            <text:p>skarga kasacyjna (skarga SOWP na akt Agencji Nieruchomości Rolnych Oddział Terenowy w Bydgoszczy w przedmiocie ustalenia opłaty za dostęp do informacji)</text:p>
          </table:table-cell>
          <table:table-cell office:value-type="date" office:date-value="2015-08-25T00:00:00" table:style-name="ce22">
            <text:p>2015-08-25</text:p>
          </table:table-cell>
          <table:table-cell office:value-type="currency" office:value="100" table:style-name="ce14">
            <text:p>100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20" table:style-name="ce60">
            <text:p>120</text:p>
          </table:table-cell>
          <table:table-cell office:value-type="string" table:style-name="ce21">
            <text:p>II SA/Bd 225/15</text:p>
          </table:table-cell>
          <table:table-cell office:value-type="string" table:style-name="ce10">
            <text:p>Prezydent Bydgoszcz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8-25T00:00:00" table:style-name="ce22">
            <text:p>2015-08-25</text:p>
          </table:table-cell>
          <table:table-cell office:value-type="currency" office:value="17" table:style-name="ce14">
            <text:p>17,0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121" table:style-name="ce61">
            <text:p>121</text:p>
          </table:table-cell>
          <table:table-cell office:value-type="string" table:style-name="ce11">
            <text:p>II SAB/Kr 158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I.K. na bezczynność prezydenta Miasta Krakowa (kandydataci na dyrektora Zarządu Infrastruktury Komunalnej i Transportu)<text:s/></text:p>
          </table:table-cell>
          <table:table-cell office:value-type="date" office:date-value="2015-09-01T00:00:00" table:style-name="ce13">
            <text:p>2015-09-01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22" table:style-name="ce60">
            <text:p>122</text:p>
          </table:table-cell>
          <table:table-cell office:value-type="string" table:style-name="ce11">
            <text:p>II SA/Sz 1043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Stowarzyszenia Z.K. na decyzję SKO w Koszalinie w przedmiocie udostępnienia informacji (premie i wynagrodzenia w Urzędzie Miejskim)</text:p>
          </table:table-cell>
          <table:table-cell office:value-type="date" office:date-value="2015-09-02T00:00:00" table:style-name="ce13">
            <text:p>2015-09-02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23" table:style-name="ce61">
            <text:p>123</text:p>
          </table:table-cell>
          <table:table-cell office:value-type="string" table:style-name="ce11">
            <text:p>II SA/Kr 1095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I.K. na decyzję Agencji Rozwoju Miasta S.A. w przedmiocie odmowy udostępnienia informacji (dokumenty dotyczące bezpieczeństwa pożarowego i warunków użytkowania obiektu)</text:p>
          </table:table-cell>
          <table:table-cell office:value-type="date" office:date-value="2015-09-09T00:00:00" table:style-name="ce13">
            <text:p>2015-09-09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24" table:style-name="ce60">
            <text:p>124</text:p>
          </table:table-cell>
          <table:table-cell office:value-type="string" table:style-name="ce11">
            <text:p>II SAB/Rz 62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M.H. na bezczynność wójta ws. nagród urzędników w roku 2014 i 2015 - opłata kancelaryjna za uzasadnienie wyroku</text:p>
          </table:table-cell>
          <table:table-cell office:value-type="date" office:date-value="2015-09-14T00:00:00" table:style-name="ce13">
            <text:p>2015-09-14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 table:style-name="ce2"/>
        </table:table-row>
        <table:table-row table:style-name="ro3">
          <table:table-cell office:value-type="float" office:value="125" table:style-name="ce61">
            <text:p>125</text:p>
          </table:table-cell>
          <table:table-cell office:value-type="string" table:style-name="ce11">
            <text:p>II SA/Rz 697/15</text:p>
          </table:table-cell>
          <table:table-cell office:value-type="string" table:style-name="ce11">
            <text:p>Prezydent Rzeszowa</text:p>
          </table:table-cell>
          <table:table-cell office:value-type="string" table:style-name="ce12">
            <text:p>opłata skarbowa od pełnomocnictwa ws. skargi kasacyjnej - skarga SOWP na decyzję SKO w Tarnobrzegu w przedmiocie odmowy udzielenia informacji (nagrody dla pracowników Urzędu Miasta)</text:p>
          </table:table-cell>
          <table:table-cell office:value-type="date" office:date-value="2015-09-18T00:00:00" table:style-name="ce13">
            <text:p>2015-09-18</text:p>
          </table:table-cell>
          <table:table-cell office:value-type="float" office:value="17" table:style-name="ce25">
            <text:p>17,00</text:p>
          </table:table-cell>
          <table:table-cell table:style-name="ce58"/>
          <table:table-cell table:number-columns-repeated="2" table:style-name="ce79"/>
          <table:table-cell table:number-columns-repeated="16375"/>
        </table:table-row>
        <table:table-row table:style-name="ro3">
          <table:table-cell office:value-type="float" office:value="126" table:style-name="ce60">
            <text:p>126</text:p>
          </table:table-cell>
          <table:table-cell office:value-type="string" table:style-name="ce21">
            <text:p>II SAB/Gd 50/15</text:p>
          </table:table-cell>
          <table:table-cell office:value-type="string" table:style-name="ce10">
            <text:p>Prezydent Gdańsk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09-25T00:00:00" table:style-name="ce13">
            <text:p>2015-09-25</text:p>
          </table:table-cell>
          <table:table-cell office:value-type="float" office:value="17" table:style-name="ce25">
            <text:p>17,00</text:p>
          </table:table-cell>
          <table:table-cell table:style-name="ce58"/>
          <table:table-cell table:number-columns-repeated="2" table:style-name="ce79"/>
          <table:table-cell table:number-columns-repeated="16375"/>
        </table:table-row>
        <table:table-row table:style-name="ro3">
          <table:table-cell office:value-type="float" office:value="127" table:style-name="ce61">
            <text:p>127</text:p>
          </table:table-cell>
          <table:table-cell office:value-type="string" table:style-name="ce11">
            <text:p>II SA/Sz 1166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SOWP na SKO w Szczecinie w przedmiocie udostępnienia informacji (nagrody UM Szczecin)</text:p>
          </table:table-cell>
          <table:table-cell office:value-type="date" office:date-value="2015-10-01T00:00:00" table:style-name="ce13">
            <text:p>2015-10-01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28" table:style-name="ce60">
            <text:p>128</text:p>
          </table:table-cell>
          <table:table-cell office:value-type="string" table:style-name="ce11">
            <text:p>II SA/Rz 715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kasacyjna (skarga SOWP na decyzję SKO ws. UM Krosno - nagrody urzędników)</text:p>
          </table:table-cell>
          <table:table-cell office:value-type="date" office:date-value="2015-10-02T00:00:00" table:style-name="ce13">
            <text:p>2015-10-0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29" table:style-name="ce61">
            <text:p>129</text:p>
          </table:table-cell>
          <table:table-cell office:value-type="string" table:style-name="ce11">
            <text:p>II SA/Rz 715/15</text:p>
          </table:table-cell>
          <table:table-cell office:value-type="string" table:style-name="ce26">
            <text:p>Prezydent Rzesz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02T00:00:00" table:style-name="ce13">
            <text:p>2015-10-0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30" table:style-name="ce60">
            <text:p>130</text:p>
          </table:table-cell>
          <table:table-cell office:value-type="string" table:style-name="ce21">
            <text:p>IV SAB/Wr 271/15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wpis za skargę na bezczynność Prokuratora Rejonowego w Trzebnicy - postanowienia wydane w związku z art. 23 ustawy o dostępie do informacji publicznej</text:p>
          </table:table-cell>
          <table:table-cell office:value-type="date" office:date-value="2015-10-05T00:00:00" table:style-name="ce22">
            <text:p>2015-10-05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31" table:style-name="ce61">
            <text:p>131</text:p>
          </table:table-cell>
          <table:table-cell office:value-type="string" table:style-name="ce11">
            <text:p>Faktura VAT nr 25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33">
            <text:p>obsługa prawna II SA/rz 715/15</text:p>
          </table:table-cell>
          <table:table-cell office:value-type="date" office:date-value="2015-10-07T00:00:00" table:style-name="ce13">
            <text:p>2015-10-07</text:p>
          </table:table-cell>
          <table:table-cell office:value-type="currency" office:value="184.5" table:style-name="ce14">
            <text:p>184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32" table:style-name="ce60">
            <text:p>132</text:p>
          </table:table-cell>
          <table:table-cell office:value-type="string" table:style-name="ce11">
            <text:p>II SAB/Kr 22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kasacyjna (skarga K.W. na przewlekłe prowadzenie postępowania przez Burmistrza Miasta R. w przedmiocie udostępnienia informacji - umowy z kancelarią radcy prawnego)</text:p>
          </table:table-cell>
          <table:table-cell office:value-type="date" office:date-value="2015-10-13T00:00:00" table:style-name="ce13">
            <text:p>2015-10-13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33" table:style-name="ce61">
            <text:p>133</text:p>
          </table:table-cell>
          <table:table-cell office:value-type="string" table:style-name="ce11">
            <text:p>II SAB/Kr 22/15</text:p>
          </table:table-cell>
          <table:table-cell office:value-type="string" table:style-name="ce26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13T00:00:00" table:style-name="ce13">
            <text:p>2015-10-13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34" table:style-name="ce60">
            <text:p>134</text:p>
          </table:table-cell>
          <table:table-cell office:value-type="string" table:style-name="ce11">
            <text:p>II SAB/Kr 55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kasacyjna (skarga K.W. na przewlekłe prowadzenie postępowania przez Burmistrza Miasta R. w przedmiocie udostępnienia informacji - umowy z kancelarią adwokata)</text:p>
          </table:table-cell>
          <table:table-cell office:value-type="date" office:date-value="2015-10-13T00:00:00" table:style-name="ce13">
            <text:p>2015-10-13</text:p>
          </table:table-cell>
          <table:table-cell office:value-type="currency" office:value="100" table:style-name="ce14">
            <text:p>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35" table:style-name="ce61">
            <text:p>135</text:p>
          </table:table-cell>
          <table:table-cell office:value-type="string" table:style-name="ce11">
            <text:p>II SAB/Kr 55/15</text:p>
          </table:table-cell>
          <table:table-cell office:value-type="string" table:style-name="ce26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13T00:00:00" table:style-name="ce13">
            <text:p>2015-10-13</text:p>
          </table:table-cell>
          <table:table-cell office:value-type="currency" office:value="17" table:style-name="ce14">
            <text:p>17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36" table:style-name="ce60">
            <text:p>136</text:p>
          </table:table-cell>
          <table:table-cell office:value-type="string" table:style-name="ce11">
            <text:p>II SAB/Wa 515/15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 - skargi K. G. na bezczynność Prezesa Sądu Rejonowego (informacja w zakresie dat urodzenia i miejscowości zamieszkania wszystkich sędziów tego sądu z rozbiciem na poszczególne wydziały)</text:p>
          </table:table-cell>
          <table:table-cell office:value-type="date" office:date-value="2015-10-14T00:00:00" table:style-name="ce13">
            <text:p>2015-10-14</text:p>
          </table:table-cell>
          <table:table-cell office:value-type="currency" office:value="17" table:style-name="ce14">
            <text:p>17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37" table:style-name="ce61">
            <text:p>137</text:p>
          </table:table-cell>
          <table:table-cell office:value-type="string" table:style-name="ce11">
            <text:p>II SAB/Wa 514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kasacyjna (skarga SOWP na bezczynność Ministra Zdrowia - porozumienie z Federacją Związków Pracodawców Ochrony Zdrowia)</text:p>
          </table:table-cell>
          <table:table-cell office:value-type="date" office:date-value="2015-10-14T00:00:00" table:style-name="ce13">
            <text:p>2015-10-14</text:p>
          </table:table-cell>
          <table:table-cell office:value-type="currency" office:value="100" table:style-name="ce14">
            <text:p>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38" table:style-name="ce60">
            <text:p>138</text:p>
          </table:table-cell>
          <table:table-cell office:value-type="string" table:style-name="ce11">
            <text:p>IV SAB/Po 134/15</text:p>
          </table:table-cell>
          <table:table-cell office:value-type="string" table:style-name="ce27">
            <text:p>WSA w Poznaniu</text:p>
          </table:table-cell>
          <table:table-cell office:value-type="string" table:style-name="ce12">
            <text:p>skarga SOWP na bezczynność Prezydenta Miasta Poznania w przedmiocie odmowy udzielenia informacji (nagrody pracowników Urzędu Miasta)</text:p>
          </table:table-cell>
          <table:table-cell office:value-type="date" office:date-value="2015-10-19T00:00:00" table:style-name="ce13">
            <text:p>2015-10-19</text:p>
          </table:table-cell>
          <table:table-cell office:value-type="currency" office:value="100" table:style-name="ce14">
            <text:p>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39" table:style-name="ce61">
            <text:p>139</text:p>
          </table:table-cell>
          <table:table-cell office:value-type="string" table:style-name="ce11">
            <text:p>IV SA/Po 23/13</text:p>
          </table:table-cell>
          <table:table-cell office:value-type="string" table:style-name="ce32">
            <text:p>Izba Skarbowa w Poznaniu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0-20T00:00:00" table:style-name="ce13">
            <text:p>2015-10-20</text:p>
          </table:table-cell>
          <table:table-cell office:value-type="currency" office:value="-200" table:style-name="ce36">
            <text:p>-2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40" table:style-name="ce60">
            <text:p>140</text:p>
          </table:table-cell>
          <table:table-cell office:value-type="string" table:style-name="ce11">
            <text:p>II SAB/Bd 162/12</text:p>
          </table:table-cell>
          <table:table-cell office:value-type="string" table:style-name="ce44">
            <text:p>Gmina Lubiewo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0-20T00:00:00" table:style-name="ce13">
            <text:p>2015-10-20</text:p>
          </table:table-cell>
          <table:table-cell office:value-type="currency" office:value="-100" table:style-name="ce36">
            <text:p>-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41" table:style-name="ce61">
            <text:p>141</text:p>
          </table:table-cell>
          <table:table-cell office:value-type="string" table:style-name="ce32">
            <text:p>III SAB/Wa 757/13</text:p>
          </table:table-cell>
          <table:table-cell office:value-type="string" table:style-name="ce44">
            <text:p>Polskie Stronnictwo Ludow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0-20T00:00:00" table:style-name="ce13">
            <text:p>2015-10-20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2" table:style-name="ce60">
            <text:p>142</text:p>
          </table:table-cell>
          <table:table-cell office:value-type="string" table:style-name="ce32">
            <text:p>Faktura VAT 27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33">
            <text:p>obsługa prawna skarg kasacyjnych</text:p>
          </table:table-cell>
          <table:table-cell office:value-type="date" office:date-value="2015-10-21T00:00:00" table:style-name="ce13">
            <text:p>2015-10-21</text:p>
          </table:table-cell>
          <table:table-cell office:value-type="currency" office:value="1660.5" table:style-name="ce14">
            <text:p>1 660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3" table:style-name="ce61">
            <text:p>143</text:p>
          </table:table-cell>
          <table:table-cell office:value-type="string" table:style-name="ce32">
            <text:p>II SAB/Lu 440/13</text:p>
          </table:table-cell>
          <table:table-cell office:value-type="string" table:style-name="ce44">
            <text:p>Urząd Gminy Księżpol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0-21T00:00:00" table:style-name="ce13">
            <text:p>2015-10-21</text:p>
          </table:table-cell>
          <table:table-cell office:value-type="currency" office:value="-100" table:style-name="ce36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4" table:style-name="ce60">
            <text:p>144</text:p>
          </table:table-cell>
          <table:table-cell office:value-type="string" table:style-name="ce11">
            <text:p>II SA/Łd 627/15</text:p>
          </table:table-cell>
          <table:table-cell office:value-type="string" table:style-name="ce27">
            <text:p>WSA w Łodzi</text:p>
          </table:table-cell>
          <table:table-cell office:value-type="string" table:style-name="ce12">
            <text:p>skarga kasacyjna, wpis organizacji społecznej (skarga Rady Gminy Drużbice na rozstrzygnięcie nadzorcze Wojewody Łódzkiego z dnia 5 maja 2015 roku nr PNK-I.4131.258.2015 w przedmiocie stwierdzenia nieważności uchwały w sprawie ustalenia kierunków działania Wójta Gminy Drużbice)</text:p>
          </table:table-cell>
          <table:table-cell office:value-type="date" office:date-value="2015-10-22T00:00:00" table:style-name="ce13">
            <text:p>2015-10-2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5" table:style-name="ce61">
            <text:p>145</text:p>
          </table:table-cell>
          <table:table-cell office:value-type="string" table:style-name="ce11">
            <text:p>II SA/Łd 627/15</text:p>
          </table:table-cell>
          <table:table-cell office:value-type="string" table:style-name="ce27">
            <text:p>prezydent Łodzi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22T00:00:00" table:style-name="ce13">
            <text:p>2015-10-22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6" table:style-name="ce60">
            <text:p>146</text:p>
          </table:table-cell>
          <table:table-cell office:value-type="string" table:style-name="ce11">
            <text:p>II SA/Sz 787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kasacyjna (skarga D. M. na decyzję Spółki A <text:s/>w przedmiocie udostępnienia informacji - zatrudnieni w spółce)</text:p>
          </table:table-cell>
          <table:table-cell office:value-type="date" office:date-value="2015-10-26T00:00:00" table:style-name="ce13">
            <text:p>2015-10-2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7" table:style-name="ce61">
            <text:p>147</text:p>
          </table:table-cell>
          <table:table-cell office:value-type="string" table:style-name="ce11">
            <text:p>II SA/Sz 787/15</text:p>
          </table:table-cell>
          <table:table-cell office:value-type="string" table:style-name="ce27">
            <text:p>Prezydent Szczecin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26T00:00:00" table:style-name="ce13">
            <text:p>2015-10-26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8" table:style-name="ce60">
            <text:p>148</text:p>
          </table:table-cell>
          <table:table-cell office:value-type="string" table:style-name="ce11">
            <text:p>II SA/Po 962/15</text:p>
          </table:table-cell>
          <table:table-cell office:value-type="string" table:style-name="ce27">
            <text:p>WSA w Poznaniu</text:p>
          </table:table-cell>
          <table:table-cell office:value-type="string" table:style-name="ce12">
            <text:p>skarga K.G. na decyzję Wielkopolskiego Wojewódzkiego Lekarza Weterynarii w przedmiocie odmowy udostępnienia informacji</text:p>
          </table:table-cell>
          <table:table-cell office:value-type="date" office:date-value="2015-10-26T00:00:00" table:style-name="ce13">
            <text:p>2015-10-26</text:p>
          </table:table-cell>
          <table:table-cell office:value-type="currency" office:value="200" table:style-name="ce14">
            <text:p>2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49" table:style-name="ce61">
            <text:p>149</text:p>
          </table:table-cell>
          <table:table-cell office:value-type="string" table:style-name="ce11">
            <text:p>II SO/Rz 8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wpis za wniosek o ukaranie grzywną Prokuratora Rejonowego w Brzozowie za nieprzekazanie skargi do sądu - postanowienia wydane w związku z art. 23 ustawy o dostępie do informacji publicznej</text:p>
          </table:table-cell>
          <table:table-cell office:value-type="date" office:date-value="2015-10-26T00:00:00" table:style-name="ce13">
            <text:p>2015-10-2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0" table:style-name="ce60">
            <text:p>150</text:p>
          </table:table-cell>
          <table:table-cell office:value-type="string" table:style-name="ce11">
            <text:p>II SA/Sz 1043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Stowarzyszenia Z.K. na decyzję SKO w Koszalinie w przedmiocie udostępnienia informacji (premie i wynagrodzenia w Urzędzie Miejskim) - opłata kancelaryjna za uzasadnienie wyroku</text:p>
          </table:table-cell>
          <table:table-cell office:value-type="date" office:date-value="2015-10-27T00:00:00" table:style-name="ce13">
            <text:p>2015-10-27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1" table:style-name="ce61">
            <text:p>151</text:p>
          </table:table-cell>
          <table:table-cell office:value-type="string" table:style-name="ce32">
            <text:p>Faktura VAT nr 28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33">
            <text:p>Obsługa prawna spraw: II SA/Sz787/15, II SAB/Wa514/15, II SAB/Kr22/15, II SAB/Kr55/15,III SA/Łd627/15</text:p>
          </table:table-cell>
          <table:table-cell office:value-type="date" office:date-value="2015-10-27T00:00:00" table:style-name="ce13">
            <text:p>2015-10-27</text:p>
          </table:table-cell>
          <table:table-cell office:value-type="currency" office:value="922.5" table:style-name="ce14">
            <text:p>922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2" table:style-name="ce60">
            <text:p>152</text:p>
          </table:table-cell>
          <table:table-cell office:value-type="string" table:style-name="ce11">
            <text:p>II SA/Wa 292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kasacyjna (skarga A.Z. na decyzję SKO w przedmiocie odmowy udostępnienia informacji publicznej - opłaty za użytkowanie wieczyste)</text:p>
          </table:table-cell>
          <table:table-cell office:value-type="date" office:date-value="2015-10-28T00:00:00" table:style-name="ce13">
            <text:p>2015-10-28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3" table:style-name="ce61">
            <text:p>153</text:p>
          </table:table-cell>
          <table:table-cell office:value-type="string" table:style-name="ce32">
            <text:p>II SAB/Wa 514/15</text:p>
          </table:table-cell>
          <table:table-cell office:value-type="string" table:style-name="ce11">
            <text:p>WSA w Warszawie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0-28T00:00:00" table:style-name="ce13">
            <text:p>2015-10-28</text:p>
          </table:table-cell>
          <table:table-cell office:value-type="currency" office:value="-100" table:style-name="ce36">
            <text:p>-100,00 zł</text:p>
          </table:table-cell>
          <table:table-cell table:style-name="ce58"/>
          <table:table-cell table:number-columns-repeated="16377"/>
        </table:table-row>
        <table:table-row table:style-name="ro3">
          <table:table-cell office:value-type="float" office:value="154" table:style-name="ce60">
            <text:p>154</text:p>
          </table:table-cell>
          <table:table-cell office:value-type="string" table:style-name="ce11">
            <text:p>II SA/Wa 292/15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0-28T00:00:00" table:style-name="ce13">
            <text:p>2015-10-28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5" table:style-name="ce61">
            <text:p>155</text:p>
          </table:table-cell>
          <table:table-cell office:value-type="string" table:style-name="ce11">
            <text:p>II SO/Bd 19/15</text:p>
          </table:table-cell>
          <table:table-cell office:value-type="string" table:style-name="ce20">
            <text:p>WSA w Bydgoszczy</text:p>
          </table:table-cell>
          <table:table-cell office:value-type="string" table:style-name="ce12">
            <text:p>wpis za wniosek o ukaranie grzywną Prokuratora Rejonowego w Golubiu-Dobrzyniu za nieprzekazanie skargi do sądu - postanowienia wydane w związku z art. 23 ustawy o dostępie do informacji publicznej</text:p>
          </table:table-cell>
          <table:table-cell office:value-type="date" office:date-value="2015-11-12T00:00:00" table:style-name="ce13">
            <text:p>2015-11-12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6" table:style-name="ce60">
            <text:p>156</text:p>
          </table:table-cell>
          <table:table-cell office:value-type="string" table:style-name="ce11">
            <text:p>II SA/Go 538/15</text:p>
          </table:table-cell>
          <table:table-cell office:value-type="string" table:style-name="ce27">
            <text:p>WSA w Gorzowie Wielkopolskim</text:p>
          </table:table-cell>
          <table:table-cell office:value-type="string" table:style-name="ce12">
            <text:p>skarga SOWP na decyzję Dyrektora Lubuskiego NFZ w przedmiocie odmowy udostępnienia informacji (przeprowadzone kontrole) - opłata kancelaryjna za uzasadnienie wyroku</text:p>
          </table:table-cell>
          <table:table-cell office:value-type="date" office:date-value="2015-11-16T00:00:00" table:style-name="ce13">
            <text:p>2015-11-16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7" table:style-name="ce61">
            <text:p>157</text:p>
          </table:table-cell>
          <table:table-cell office:value-type="string" table:style-name="ce11">
            <text:p>IV SA/Wr 538/15</text:p>
          </table:table-cell>
          <table:table-cell office:value-type="string" table:style-name="ce11">
            <text:p>WSA we Wrocławiu</text:p>
          </table:table-cell>
          <table:table-cell office:value-type="string" table:style-name="ce12">
            <text:p>skarga SOWP na decyzję SKO Jelenia Góra (strony umów cywilnoprawnych podpisanych przez SKO w 2013 r.) <text:s/>- opłata kancelaryjna za uzasadnienie wyroku</text:p>
          </table:table-cell>
          <table:table-cell office:value-type="date" office:date-value="2015-11-18T00:00:00" table:style-name="ce13">
            <text:p>2015-11-18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58" table:style-name="ce60">
            <text:p>158</text:p>
          </table:table-cell>
          <table:table-cell office:value-type="string" table:style-name="ce11">
            <text:p>II SA/Rz 697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SOWP na decyzję SKO w Tarnobrzegu w przedmiocie odmowy udzielenia informacji (nagrody dla pracowników Urzędu Miasta) - opłata kancelaryjna za uzasadnienie wyroku</text:p>
          </table:table-cell>
          <table:table-cell office:value-type="date" office:date-value="2015-11-18T00:00:00" table:style-name="ce13">
            <text:p>2015-11-18</text:p>
          </table:table-cell>
          <table:table-cell office:value-type="currency" office:value="100" table:style-name="ce14">
            <text:p>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59" table:style-name="ce61">
            <text:p>159</text:p>
          </table:table-cell>
          <table:table-cell office:value-type="string" table:style-name="ce11">
            <text:p>II SA/Rz 697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kasacyjna (skarga SOWP na decyzję SKO w Tarnobrzegu w przedmiocie odmowy udzielenia informacji - nagrody dla pracowników Urzędu Miasta)</text:p>
          </table:table-cell>
          <table:table-cell office:value-type="date" office:date-value="2015-11-18T00:00:00" table:style-name="ce13">
            <text:p>2015-11-18</text:p>
          </table:table-cell>
          <table:table-cell office:value-type="currency" office:value="100" table:style-name="ce14">
            <text:p>100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60" table:style-name="ce60">
            <text:p>160</text:p>
          </table:table-cell>
          <table:table-cell office:value-type="string" table:style-name="ce11">
            <text:p>II SA/Rz 697/15</text:p>
          </table:table-cell>
          <table:table-cell office:value-type="string" table:style-name="ce27">
            <text:p>Prezydent Rzeszowa</text:p>
          </table:table-cell>
          <table:table-cell office:value-type="string" table:style-name="ce12">
            <text:p>opłata skarbowa od pełnomocnictwa ws. skargi kasacyjnej - skarga SOWP na decyzję SKO w Tarnobrzegu w przedmiocie odmowy udzielenia informacji (nagrody dla pracowników Urzędu Miasta)</text:p>
          </table:table-cell>
          <table:table-cell office:value-type="date" office:date-value="2015-11-18T00:00:00" table:style-name="ce13">
            <text:p>2015-11-18</text:p>
          </table:table-cell>
          <table:table-cell office:value-type="currency" office:value="17" table:style-name="ce14">
            <text:p>17,00 zł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161" table:style-name="ce61">
            <text:p>161</text:p>
          </table:table-cell>
          <table:table-cell office:value-type="string" table:style-name="ce11">
            <text:p>II SA/Kr 1095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I.K. na decyzję Agencji Rozwoju Miasta S.A. w przedmiocie odmowy udostępnienia informacji (dokumenty dotyczące bezpieczeństwa pożarowego i warunków użytkowania obiektu) - opłata kancelaryjna za uzasadnienie wyroku</text:p>
          </table:table-cell>
          <table:table-cell office:value-type="date" office:date-value="2015-11-19T00:00:00" table:style-name="ce13">
            <text:p>2015-11-19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2" table:style-name="ce60">
            <text:p>162</text:p>
          </table:table-cell>
          <table:table-cell office:value-type="string" table:style-name="ce11">
            <text:p>II SA/Rz 904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kasacyjna <text:s/>(skarga M.H. na decyzję SKO w przedmiocie odmowy udostępnienia informacji - nagrody dla pracowników Urzędu Miasta)</text:p>
          </table:table-cell>
          <table:table-cell office:value-type="date" office:date-value="2015-11-25T00:00:00" table:style-name="ce13">
            <text:p>2015-11-25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3" table:style-name="ce61">
            <text:p>163</text:p>
          </table:table-cell>
          <table:table-cell office:value-type="string" table:style-name="ce11">
            <text:p>II SA/rz 904/15</text:p>
          </table:table-cell>
          <table:table-cell office:value-type="string" table:style-name="ce27">
            <text:p>Prezydent Rzesz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1-25T00:00:00" table:style-name="ce13">
            <text:p>2015-11-25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4" table:style-name="ce60">
            <text:p>164</text:p>
          </table:table-cell>
          <table:table-cell office:value-type="string" table:style-name="ce11">
            <text:p>II SA/Kr 993/15</text:p>
          </table:table-cell>
          <table:table-cell office:value-type="string" table:style-name="ce11">
            <text:p>WSA w Krakowie</text:p>
          </table:table-cell>
          <table:table-cell office:value-type="string" table:style-name="ce12">
            <text:p>skarga kasacyjna (skarga L.K. na decyzję <text:s/>Rektora Uniwersytetu Pedagogicznego im. KEN w Krakowie o odmowie udostępnienia informacji - uczestnicy zajęć z języka rusińsko - łemkowskiego)</text:p>
          </table:table-cell>
          <table:table-cell office:value-type="date" office:date-value="2015-11-30T00:00:00" table:style-name="ce13">
            <text:p>2015-11-30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5" table:style-name="ce61">
            <text:p>165</text:p>
          </table:table-cell>
          <table:table-cell office:value-type="string" table:style-name="ce11">
            <text:p>II SA/Kr 993/15</text:p>
          </table:table-cell>
          <table:table-cell office:value-type="string" table:style-name="ce27">
            <text:p>prezydent krakow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1-30T00:00:00" table:style-name="ce13">
            <text:p>2015-11-30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6" table:style-name="ce60">
            <text:p>166</text:p>
          </table:table-cell>
          <table:table-cell office:value-type="string" table:style-name="ce40">
            <text:p>Faktura VAT nr FV-49856/G0400/15/SFAKA/P/11/15</text:p>
          </table:table-cell>
          <table:table-cell office:value-type="string" table:style-name="ce39">
            <text:p>Poczta Polska</text:p>
          </table:table-cell>
          <table:table-cell office:value-type="string" table:style-name="ce41">
            <text:p>przesyłka Express 24 - wysłanie artykułów promocyjnych do biura w Szczecinie, wysłanie pełnomocnictwa do WSA w Krakowie</text:p>
          </table:table-cell>
          <table:table-cell office:value-type="date" office:date-value="2015-12-03T00:00:00" table:style-name="ce42">
            <text:p>2015-12-03</text:p>
          </table:table-cell>
          <table:table-cell office:value-type="currency" office:value="94.71" table:style-name="ce35">
            <text:p>94,71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7" table:style-name="ce61">
            <text:p>167</text:p>
          </table:table-cell>
          <table:table-cell office:value-type="string" table:style-name="ce32">
            <text:p>II SA/Łd 627/15</text:p>
          </table:table-cell>
          <table:table-cell office:value-type="string" table:style-name="ce43">
            <text:p>WSA w Łodzi</text:p>
          </table:table-cell>
          <table:table-cell office:value-type="string" table:style-name="ce33">
            <text:p>zwrot wpisu, ponieważ takie postępowania są zwolnione z opłat</text:p>
          </table:table-cell>
          <table:table-cell office:value-type="date" office:date-value="2015-12-03T00:00:00" table:style-name="ce42">
            <text:p>2015-12-03</text:p>
          </table:table-cell>
          <table:table-cell office:value-type="currency" office:value="-100" table:style-name="ce53">
            <text:p>-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8" table:style-name="ce60">
            <text:p>168</text:p>
          </table:table-cell>
          <table:table-cell office:value-type="string" table:style-name="ce40">
            <text:p>Faktura VAT nr 31/2015</text:p>
          </table:table-cell>
          <table:table-cell office:value-type="string" table:style-name="ce11">
            <text:p>Kancelaria Adwokacka Maciej Klama</text:p>
          </table:table-cell>
          <table:table-cell office:value-type="string" table:style-name="ce41">
            <text:p>obsługa prawna II SA/Kr 993/15, II SA/Rz 904/15, II SA/Wa 292/15</text:p>
          </table:table-cell>
          <table:table-cell office:value-type="date" office:date-value="2015-12-07T00:00:00" table:style-name="ce42">
            <text:p>2015-12-07</text:p>
          </table:table-cell>
          <table:table-cell office:value-type="currency" office:value="553.5" table:style-name="ce35">
            <text:p>553,5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69" table:style-name="ce61">
            <text:p>169</text:p>
          </table:table-cell>
          <table:table-cell office:value-type="string" table:style-name="ce11">
            <text:p>II SAB/Rz 104/15</text:p>
          </table:table-cell>
          <table:table-cell office:value-type="string" table:style-name="ce20">
            <text:p>WSA w Rzeszowie</text:p>
          </table:table-cell>
          <table:table-cell office:value-type="string" table:style-name="ce12">
            <text:p>skarga SOWP na bezczynność Prokuratora Rejonowego w Brzozowie - postanowienia wydane w związku z art. 23 ustawy o dostępie do informacji publicznej</text:p>
          </table:table-cell>
          <table:table-cell office:value-type="date" office:date-value="2015-12-08T00:00:00" table:style-name="ce13">
            <text:p>2015-12-08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70" table:style-name="ce60">
            <text:p>170</text:p>
          </table:table-cell>
          <table:table-cell office:value-type="string" table:style-name="ce11">
            <text:p>II SAB/Ol 46/15</text:p>
          </table:table-cell>
          <table:table-cell office:value-type="string" table:style-name="ce27">
            <text:p>WSA w Olsztynie</text:p>
          </table:table-cell>
          <table:table-cell office:value-type="string" table:style-name="ce12">
            <text:p>skarga kasacyjna (skarga SOWP na bezczynność Prokuratora Rejonowego w Elblągu - postanowienia wydane w związku z art. 23 ustawy o dostępie do informacji publicznej)</text:p>
          </table:table-cell>
          <table:table-cell office:value-type="date" office:date-value="2015-12-09T00:00:00" table:style-name="ce13">
            <text:p>2015-12-09</text:p>
          </table:table-cell>
          <table:table-cell office:value-type="currency" office:value="100" table:style-name="ce14">
            <text:p>1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71" table:style-name="ce61">
            <text:p>171</text:p>
          </table:table-cell>
          <table:table-cell office:value-type="string" table:style-name="ce11">
            <text:p>II SAB/Ol 46/15</text:p>
          </table:table-cell>
          <table:table-cell office:value-type="string" table:style-name="ce27">
            <text:p>Prezydent Olsztyn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09T00:00:00" table:style-name="ce13">
            <text:p>2015-12-09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72" table:style-name="ce60">
            <text:p>172</text:p>
          </table:table-cell>
          <table:table-cell office:value-type="string" table:style-name="ce11">
            <text:p>II SAB/Wa 828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kasacyjna (skarga SOWP na bezczynność PKP ws. umów aktualnego zarządu)</text:p>
          </table:table-cell>
          <table:table-cell office:value-type="date" office:date-value="2015-12-10T00:00:00" table:style-name="ce13">
            <text:p>2015-12-10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3" table:style-name="ce61">
            <text:p>173</text:p>
          </table:table-cell>
          <table:table-cell office:value-type="string" table:style-name="ce11">
            <text:p>II SAB/Wa 828/15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10T00:00:00" table:style-name="ce13">
            <text:p>2015-12-10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74" table:style-name="ce60">
            <text:p>174</text:p>
          </table:table-cell>
          <table:table-cell office:value-type="string" table:style-name="ce11">
            <text:p>II SAB/Bd 97/15</text:p>
          </table:table-cell>
          <table:table-cell office:value-type="string" table:style-name="ce20">
            <text:p>WSA w Bydgoszczy</text:p>
          </table:table-cell>
          <table:table-cell office:value-type="string" table:style-name="ce12">
            <text:p>skarga SOWP na bezczynność Prokuratora Rejonowego w Golubiu-Dobrzyniu - postanowienia wydane w związku z art. 23 ustawy o dostępie do informacji publicznej</text:p>
          </table:table-cell>
          <table:table-cell office:value-type="date" office:date-value="2015-12-11T00:00:00" table:style-name="ce13">
            <text:p>2015-12-11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5" table:style-name="ce61">
            <text:p>175</text:p>
          </table:table-cell>
          <table:table-cell office:value-type="string" table:style-name="ce11">
            <text:p>II SAB/Wa 1166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SOWP na bezczynność Prezydenta RP (sprawa ułaskawienia Mariusza Kamińskiego)</text:p>
          </table:table-cell>
          <table:table-cell office:value-type="date" office:date-value="2015-12-14T00:00:00" table:style-name="ce13">
            <text:p>2015-12-14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6" table:style-name="ce60">
            <text:p>176</text:p>
          </table:table-cell>
          <table:table-cell office:value-type="string" table:style-name="ce11">
            <text:p>II SAB/Lu 119/15</text:p>
          </table:table-cell>
          <table:table-cell office:value-type="string" table:style-name="ce27">
            <text:p>WSA w Lublinie</text:p>
          </table:table-cell>
          <table:table-cell office:value-type="string" table:style-name="ce12">
            <text:p>skarga kasacyjna (skarga K.K. na bezczynność Marszałka Województwa <text:s/>- wnioski i umowy o dofinansowanie projektów dot. ścieżek rowerowych)</text:p>
          </table:table-cell>
          <table:table-cell office:value-type="date" office:date-value="2015-12-14T00:00:00" table:style-name="ce13">
            <text:p>2015-12-14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7" table:style-name="ce61">
            <text:p>177</text:p>
          </table:table-cell>
          <table:table-cell office:value-type="string" table:style-name="ce11">
            <text:p>II SAB/Lu 119/15</text:p>
          </table:table-cell>
          <table:table-cell office:value-type="string" table:style-name="ce27">
            <text:p>Prezydent Lublin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14T00:00:00" table:style-name="ce13">
            <text:p>2015-12-14</text:p>
          </table:table-cell>
          <table:table-cell office:value-type="currency" office:value="17" table:style-name="ce14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8" table:style-name="ce60">
            <text:p>178</text:p>
          </table:table-cell>
          <table:table-cell office:value-type="string" table:style-name="ce11">
            <text:p>II SAB/Wa 704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karga kasacyjna (skarga I. Z. na bezczynność Fundacji - majątek, urządzenia i statut Fundacji)</text:p>
          </table:table-cell>
          <table:table-cell office:value-type="date" office:date-value="2015-12-16T00:00:00" table:style-name="ce13">
            <text:p>2015-12-16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79" table:style-name="ce61">
            <text:p>179</text:p>
          </table:table-cell>
          <table:table-cell office:value-type="string" table:style-name="ce11">
            <text:p>II SAB/Wa 704/15</text:p>
          </table:table-cell>
          <table:table-cell office:value-type="string" table:style-name="ce11">
            <text:p>Prezydent Warszawy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16T00:00:00" table:style-name="ce13">
            <text:p>2015-12-16</text:p>
          </table:table-cell>
          <table:table-cell office:value-type="currency" office:value="17" table:style-name="ce14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0" table:style-name="ce60">
            <text:p>180</text:p>
          </table:table-cell>
          <table:table-cell office:value-type="string" table:style-name="ce11">
            <text:p>II SA/Sz 1043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kasacyjna (skarga Stowarzyszenia Z.K. na decyzję SKO w Koszalinie w przedmiocie udostępnienia informacji (premie i wynagrodzenia w Urzędzie Miejskim)</text:p>
          </table:table-cell>
          <table:table-cell office:value-type="date" office:date-value="2015-12-18T00:00:00" table:style-name="ce13">
            <text:p>2015-12-18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1" table:style-name="ce61">
            <text:p>181</text:p>
          </table:table-cell>
          <table:table-cell office:value-type="string" table:style-name="ce11">
            <text:p>II SA/Sz 1043/15</text:p>
          </table:table-cell>
          <table:table-cell office:value-type="string" table:style-name="ce27">
            <text:p>Urząd Miasta Szczecin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18T00:00:00" table:style-name="ce13">
            <text:p>2015-12-18</text:p>
          </table:table-cell>
          <table:table-cell office:value-type="currency" office:value="17" table:style-name="ce14">
            <text:p>17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182" table:style-name="ce60">
            <text:p>182</text:p>
          </table:table-cell>
          <table:table-cell office:value-type="string" table:style-name="ce11">
            <text:p>II SA/Sz 1229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zażalenie na postanowienie WSA o odmowie <text:s/>dopuszczenia SOWP do udziału w charakterze uczestnika postępowania w sprawie ze skargi Wojewody Z. na zarządzenie Burmistrza Gminy Goleniów w przedmiocie zmiany zarządzenia w sprawie ustalenia wysokości opłat stanowiących zwrot kosztów udostępnienia informacji</text:p>
          </table:table-cell>
          <table:table-cell office:value-type="date" office:date-value="2015-12-23T00:00:00" table:style-name="ce13">
            <text:p>2015-12-23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3" table:style-name="ce61">
            <text:p>183</text:p>
          </table:table-cell>
          <table:table-cell office:value-type="string" table:style-name="ce11">
            <text:p>II SA/Sz 1214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zażalenie na postanowienie WSA o odmowie <text:s/>dopuszczenia SOWP do udziału w charakterze uczestnika postępowania w sprawie ze skargi Wojewody Z. na zarządzenie Burmistrza Gminy G. <text:s/>w przedmiocie ustalenia wysokości opłat stanowiących zwrot kosztów udostępnienia informacji<text:s/></text:p>
          </table:table-cell>
          <table:table-cell office:value-type="date" office:date-value="2015-12-23T00:00:00" table:style-name="ce13">
            <text:p>2015-12-23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4">
          <table:table-cell office:value-type="float" office:value="184" table:style-name="ce60">
            <text:p>184</text:p>
          </table:table-cell>
          <table:table-cell office:value-type="string" table:style-name="ce32">
            <text:p>IV SAB/Po 134/15</text:p>
          </table:table-cell>
          <table:table-cell office:value-type="string" table:style-name="ce27">
            <text:p>WSA w Poznaniu</text:p>
          </table:table-cell>
          <table:table-cell office:value-type="string" table:style-name="ce33">
            <text:p>zwrot kosztów postępowania sądowego</text:p>
          </table:table-cell>
          <table:table-cell office:value-type="date" office:date-value="2015-12-23T00:00:00" table:style-name="ce13">
            <text:p>2015-12-23</text:p>
          </table:table-cell>
          <table:table-cell office:value-type="currency" office:value="-100" table:style-name="ce36">
            <text:p>-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5" table:style-name="ce61">
            <text:p>185</text:p>
          </table:table-cell>
          <table:table-cell office:value-type="string" table:style-name="ce11">
            <text:p>II SA/Kr 1095/15</text:p>
          </table:table-cell>
          <table:table-cell office:value-type="string" table:style-name="ce11">
            <text:p>WSA w Krakowie</text:p>
          </table:table-cell>
          <table:table-cell office:value-type="string" table:style-name="ce29">
            <text:p>skarga kasacyjna (skarga I.K. na decyzję Agencji Rozwoju Miasta S.A. w przedmiocie odmowy udostępnienia informacji - dokumenty dotyczące bezpieczeństwa pożarowego i warunków użytkowania obiektu)</text:p>
          </table:table-cell>
          <table:table-cell office:value-type="date" office:date-value="2015-12-24T00:00:00" table:style-name="ce13">
            <text:p>2015-12-24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5">
          <table:table-cell office:value-type="float" office:value="186" table:style-name="ce60">
            <text:p>186</text:p>
          </table:table-cell>
          <table:table-cell office:value-type="string" table:style-name="ce11">
            <text:p>II SA/Kr 1095/15</text:p>
          </table:table-cell>
          <table:table-cell office:value-type="string" table:style-name="ce28">
            <text:p>Prezydent krakowa</text:p>
          </table:table-cell>
          <table:table-cell office:value-type="string" table:style-name="ce12">
            <text:p>opłata skarbowa od pełnomocnictwa ws. skargi kasacyjnej - skarga I.K. na decyzję Agencji Rozwoju Miasta S.A. w przedmiocie odmowy udostępnienia informacji (dokumenty dotyczące bezpieczeństwa pożarowego i warunków użytkowania obiektu)</text:p>
          </table:table-cell>
          <table:table-cell office:value-type="date" office:date-value="2015-12-24T00:00:00" table:style-name="ce13">
            <text:p>2015-12-24</text:p>
          </table:table-cell>
          <table:table-cell office:value-type="currency" office:value="17" table:style-name="ce14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7" table:style-name="ce61">
            <text:p>187</text:p>
          </table:table-cell>
          <table:table-cell office:value-type="string" table:style-name="ce11">
            <text:p>II SAB/Sz 105/15</text:p>
          </table:table-cell>
          <table:table-cell office:value-type="string" table:style-name="ce26">
            <text:p>WSA w Szczecinie</text:p>
          </table:table-cell>
          <table:table-cell office:value-type="string" table:style-name="ce12">
            <text:p>skarga kasacyjna - skarga B. W. na przewlekłość postępowania Spółki A.(zatrudnienie radnego)</text:p>
          </table:table-cell>
          <table:table-cell office:value-type="date" office:date-value="2015-12-28T00:00:00" table:style-name="ce13">
            <text:p>2015-12-28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8" table:style-name="ce60">
            <text:p>188</text:p>
          </table:table-cell>
          <table:table-cell office:value-type="string" table:style-name="ce11">
            <text:p>II SAB/Sz 105/15</text:p>
          </table:table-cell>
          <table:table-cell office:value-type="string" table:style-name="ce30">
            <text:p>Prezydent Szczecina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28T00:00:00" table:style-name="ce13">
            <text:p>2015-12-28</text:p>
          </table:table-cell>
          <table:table-cell office:value-type="currency" office:value="17" table:style-name="ce14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89" table:style-name="ce61">
            <text:p>189</text:p>
          </table:table-cell>
          <table:table-cell office:value-type="string" table:style-name="ce11">
            <text:p>II SA/Wa 2046/15</text:p>
          </table:table-cell>
          <table:table-cell office:value-type="string" table:style-name="ce11">
            <text:p>WSA w Warszawie</text:p>
          </table:table-cell>
          <table:table-cell office:value-type="string" table:style-name="ce12">
            <text:p>sarga L.L. na decyzję NCBiR - dot. dokumentów związanych z realizacją projektu "rozwój infrastruktury informatycznej"</text:p>
          </table:table-cell>
          <table:table-cell office:value-type="date" office:date-value="2015-12-30T00:00:00" table:style-name="ce13">
            <text:p>2015-12-30</text:p>
          </table:table-cell>
          <table:table-cell office:value-type="currency" office:value="200" table:style-name="ce14">
            <text:p>2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90" table:style-name="ce60">
            <text:p>190</text:p>
          </table:table-cell>
          <table:table-cell office:value-type="string" table:style-name="ce11">
            <text:p>II SA/Go 538/15</text:p>
          </table:table-cell>
          <table:table-cell office:value-type="string" table:style-name="ce27">
            <text:p>WSA w Gorzowie Wielkopolskim</text:p>
          </table:table-cell>
          <table:table-cell office:value-type="string" table:style-name="ce12">
            <text:p>skrga kasacyjna (skarga Stowarzyszenia na decyzję Dyrektora Lubuskiego NFZ w przedmiocie odmowy udostępnienia informacji - przeprowadzone kontrole)</text:p>
          </table:table-cell>
          <table:table-cell office:value-type="date" office:date-value="2015-12-30T00:00:00" table:style-name="ce13">
            <text:p>2015-12-30</text:p>
          </table:table-cell>
          <table:table-cell office:value-type="currency" office:value="100" table:style-name="ce1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91" table:style-name="ce61">
            <text:p>191</text:p>
          </table:table-cell>
          <table:table-cell office:value-type="string" table:style-name="ce11">
            <text:p>II SA/Go 538/15</text:p>
          </table:table-cell>
          <table:table-cell office:value-type="string" table:style-name="ce28">
            <text:p>Prezydent Gorzowa Wlkp</text:p>
          </table:table-cell>
          <table:table-cell office:value-type="string" table:style-name="ce12">
            <text:p>opłata skarbowa od pełnomocnictwa ws. skargi kasacyjnej</text:p>
          </table:table-cell>
          <table:table-cell office:value-type="date" office:date-value="2015-12-30T00:00:00" table:style-name="ce13">
            <text:p>2015-12-30</text:p>
          </table:table-cell>
          <table:table-cell office:value-type="currency" office:value="17" table:style-name="ce14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192" table:style-name="ce60">
            <text:p>192</text:p>
          </table:table-cell>
          <table:table-cell office:value-type="string" table:style-name="ce65">
            <text:p>II SAB/Bd 2/15</text:p>
          </table:table-cell>
          <table:table-cell office:value-type="string" table:style-name="ce65">
            <text:p>Gmina Obrowo</text:p>
          </table:table-cell>
          <table:table-cell office:value-type="string" table:style-name="ce66">
            <text:p>zwrot kosztów postępowania sądowego</text:p>
          </table:table-cell>
          <table:table-cell office:value-type="date" office:date-value="2015-12-31T00:00:00" table:style-name="ce63">
            <text:p>2015-12-31</text:p>
          </table:table-cell>
          <table:table-cell office:value-type="currency" office:value="-100" table:style-name="ce69">
            <text:p>-100,00 zł</text:p>
          </table:table-cell>
          <table:table-cell table:style-name="ce7"/>
          <table:table-cell table:number-columns-repeated="16377"/>
        </table:table-row>
        <table:table-row table:style-name="ro1">
          <table:table-cell table:style-name="ce70"/>
          <table:table-cell table:style-name="ce71"/>
          <table:table-cell table:number-columns-repeated="2" table:style-name="ce72"/>
          <table:table-cell office:value-type="string" table:style-name="ce78">
            <text:p>suma:<text:s/></text:p>
          </table:table-cell>
          <table:table-cell office:value-type="currency" office:value="17998.91" table:formula="msoxl:=SUM(F3:F194)" table:style-name="ce77">
            <text:p>17 998,91 zł</text:p>
          </table:table-cell>
          <table:table-cell table:style-name="ce8"/>
          <table:table-cell table:number-columns-repeated="16377"/>
        </table:table-row>
        <table:table-row table:style-name="ro1">
          <table:table-cell table:style-name="ce70"/>
          <table:table-cell table:number-columns-repeated="2" table:style-name="ce73"/>
          <table:table-cell table:style-name="ce74"/>
          <table:table-cell table:style-name="ce75"/>
          <table:table-cell table:style-name="ce76"/>
          <table:table-cell table:style-name="ce4"/>
          <table:table-cell table:number-columns-repeated="16377"/>
        </table:table-row>
        <table:table-row table:style-name="ro1">
          <table:table-cell table:number-columns-repeated="4" table:style-name="ce3"/>
          <table:table-cell table:style-name="ce67"/>
          <table:table-cell table:style-name="ce68"/>
          <table:table-cell table:style-name="ce4"/>
          <table:table-cell table:number-columns-repeated="16377"/>
        </table:table-row>
        <table:table-row table:number-rows-repeated="1048379" table:style-name="ro1">
          <table:table-cell table:number-columns-repeated="16384"/>
        </table:table-row>
      </table:table>
      <table:table table:name="Arkusz2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9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number:date-style style:name="N37">
      <number:year number:style="long"/>
      <number:text>-</number:text>
      <number:month number:style="long"/>
      <number:text>-</number:text>
      <number:day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 Batko-Tołuć</dc:creator>
    <meta:creation-date>2016-02-02T14:05:40Z</meta:creation-date>
    <dc:date>2016-02-02T15:42:02Z</dc:date>
    <meta:print-date>2016-02-02T15:40:35Z</meta:print-date>
  </office:meta>
</office:document-meta>
</file>